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номы-волшебники-обоснуются-в-москве"/>Гномы-волшебники обоснуются в Москве<text:bookmark-end text:name="гномы-волшебники-обоснуются-в-москве"/></text:h>
      <text:p text:style-name="First_20_paragraph">12.12.2014</text:p>
      <text:p text:style-name="Text_20_body"><text:line-break/></text:p>
      <text:p text:style-name="Text_20_body"><text:span text:style-name="T1">Этой зимой на двух центральных площадях Москвы – Манежной и Революции – появится Волшебный Город Гномов. Его жители – шустрые и деловые гномы – будут развлекать детей и их родителей всеми возможными способами. Гостей праздника ждут творческие мастер-классы, катание на пони и карусели, театральные представления, фермы, рестораны и магазины, расположенные в шести районах Волшебного Города.</text:span></text:p>
      <text:p text:style-name="Text_20_body"><text:line-break/></text:p>
      <text:p text:style-name="Text_20_body"><text:span text:style-name="T2">Площадь Красного Колпака</text:span></text:p>
      <text:p text:style-name="Text_20_body">На главной площади города все искатели приключений смогут получить волшебный паспорт для путешествия по основным рождественским площадкам. Чтобы стать почетным гражданином Волшебного Города, навестите гнома по имени Пэр в его доме.</text:p>
      <text:p text:style-name="Text_20_body">Здесь же, на площади Красного Колпака, свои двери откроет шоколадная мастерская, где можно будет узнать историю шоколада, а также научиться делать сладости.</text:p>
      <text:p text:style-name="Text_20_body">Детей ждут не только гномы, но и маленькие пони, большая карусель, овечки-качалки, паровозик с каштанами, сладкие булочки и, конечно же, нарядная елка!</text:p>
      <text:p text:style-name="Text_20_body"><text:line-break/></text:p>
      <text:p text:style-name="Text_20_body"><text:span text:style-name="T2">Квартал Дровосеков</text:span></text:p>
      <text:p text:style-name="Text_20_body">В Квартале Дровосеков, украшенном ветками, мхом и рождественскими венками, кипит бурная деятельность. Одни гномы пилят бревна и строгают деревянные игрушки, другие – создают стеклянную посуду. Несмотря на свою занятость, они с радостью обучат всех желающих своему ремеслу.</text:p>
      <text:p text:style-name="Text_20_body">В этом квартале стоит памятник гному, около которого можно загадать желание, опустив в дупло записку.</text:p>
      <text:p text:style-name="Text_20_body"><text:line-break/></text:p>
      <text:p text:style-name="Text_20_body"><text:span text:style-name="T2">Ристалище</text:span></text:p>
      <text:p text:style-name="Text_20_body">Здесь, на фоне соломенных кубов и фигур, храбрые гномы будут ежедневно тренироваться, оттачивая свое воинское мастерство. Тем, кто хочет опробовать себя в бою, выдадут шлем, деревянный меч или арбалет. Скучать не придется никому!</text:p>
      <text:p text:style-name="Text_20_body">Все соревнования и тренировки будут проходить под присмотром опытных каскадеров, а это значит, что бои будут не только зрелищными, но и максимально безопасными.</text:p>
      <text:p text:style-name="Text_20_body"><text:line-break/></text:p>
      <text:p text:style-name="Text_20_body"><text:span text:style-name="T2">Волшебный лес</text:span></text:p>
      <text:p text:style-name="Text_20_body">Под одной из тридцати двухметровых елей хитрые гномы спрячут свой волшебный клад. Чтобы найти его, детям понадобится терпение, смекалка и находчивость. Кстати, сокровища гномов будут не только хитроумно спрятаны, но и замурованы во льды. А потому после обнаружения клада, вам нужно будет освободить его от ледяных оков с помощью молоточка.</text:p>
      <text:p text:style-name="Text_20_body"><text:line-break/></text:p>
      <text:p text:style-name="Text_20_body"><text:span text:style-name="T2">Датское Королевство</text:span></text:p>
      <text:p text:style-name="Text_20_body">Тут обоснуется кулинарная мастерская, гости которой будут готовить по рецептам Юлии Высоцкой. Здесь же можно будет приобрести фирменные фартуки и колпаки, конфитюры, соленья и книги с рецептами телеведущей.</text:p>
      <text:p text:style-name="Text_20_body">В Королевстве стоит Дом Датского Гнома. Каждый день добрый хозяин рассказывает маленьким гостям о своей стране, собирает с детьми традиционный датский конструктор Lego, а по вечерам читает сказки Ганса Христиана Андерсена.</text:p>
      <text:p text:style-name="Text_20_body"><text:line-break/></text:p>
      <text:p text:style-name="Text_20_body"><text:span text:style-name="T2">Рижская площадь</text:span></text:p>
      <text:p text:style-name="Text_20_body">На этой площади гости смогут научиться делать необычные елочные игрушки из разных материалов, украшения, раскрашивать пни и фигурки из фарфора, плести на ткацком станке и многое другое.</text:p>
      <text:p text:style-name="Text_20_body">Здесь же будут оборудованы театр для уличных выступлений и открытая сцена. Неподалеку можно будет найти карусель и качалки в виде овечек. А это значит, что веселье ждет и взрослых, малышей!</text:p>
      <text:p text:style-name="Text_20_body"><text:line-break/></text:p>
      <text:p text:style-name="Text_20_body"><text:span text:style-name="T2">Воображаемая Площадь</text:span></text:p>
      <text:p text:style-name="Text_20_body">Внимание посетителей Воображаемой Площади будет приковано к мини-фермам с карликовыми животными: лошадками, овечками, кроликами и свинками.</text:p>
      <text:p text:style-name="Text_20_body">Девочкам наверняка захочется заглянуть в гости к хозяйке Воображаемой Площади – добродушная и гостеприимная Гномиха. Ведь в ее доме находится внушительная коллекция кукол и различных игр.</text:p>
      <text:p text:style-name="Text_20_body">В текстильной мастерской каждый день будут собираться гномьи бабушки, чтобы прясть, вязать и вышивать. Они покажут всем желающим, как создавать красивые куклы, а также научат лоскутному шитью, также известному как пэчворк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469056.html" office:name=""><text:span text:style-name="Definition">http://mitino.mos.ru/presscenter/important/detail/146905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4:23Z</meta:creation-date>
    <dc:date>2023-07-25T23:24:23Z</dc:date>
  </office:meta>
</office:document-meta>
</file>