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2" style:family="text">
      <style:text-properties style:text-underline-color="font-color" style:text-underline-style="solid" style:text-underline-width="auto"/>
    </style:style>
    <style:style style:name="T3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ём-предложений-жителей-по-вопросам-к-отчету-главы-управы-района-митино-города-москвы-о-результатах-деятельности-управы-района-митино-города-москвы-в-2014-году"/>Приём предложений жителей по вопросам к отчету главы управы района Митино города Москвы о результатах деятельности управы района Митино города Москвы в 2014 году<text:bookmark-end text:name="приём-предложений-жителей-по-вопросам-к-отчету-главы-управы-района-митино-города-москвы-о-результатах-деятельности-управы-района-митино-города-москвы-в-2014-году"/></text:h>
      <text:p text:style-name="First_20_paragraph">18.12.2014</text:p>
      <text:p text:style-name="Text_20_body">В соответствии с постановлением Правительства Москвы от 10 сентября 2012 года № 474-ПП «О порядке ежегодного заслушивания Советом депутатов муниципального округа отчета главы управы района и информации руководителей городских организаций», Регламентом реализации отдельных полномочий города Москвы по заслушиванию отчета главы управы района Митино города Москвы и информации руководителей городских организаций, утвержденным решением Совета депутатов муниципального округа Митино от 08.04.2014 № 5-10 (в ред. решения Совета депутатов муниципального округа Митино от 16.12.2014 № 15-16), решением Совета депутатов муниципального округа Митино от 16.12.2014 № 15-25 «О плане работы Совета депутатов муниципального округа Митино на 1 квартал 2015 года» <text:span text:style-name="T1">заслушивание отчета главы управы района Митино города Москвы о результатах деятельности управы района Митино города Москвы в 2014 году состоится на заседании Совета депутатов муниципального округа Митино 17 марта 2015 года.</text:span></text:p>
      <text:p text:style-name="Text_20_body">В соответствии с протокольным решением Совета депутатов муниципального округа Митино от 16 декабря 2014 года жители муниципального округа Митино имеют право подавать свои предложения по вопросам к отчету главы управы района Митино в период с 15 января 2015 года по 25 февраля 2015 года:</text:p>
      <text:p text:style-name="Text_20_body">- в письменной форме по адресу: 125368, Москва, ул. Митинская, д.35, аппарат Совета депутатов муниципального округа Митино;</text:p>
      <text:p text:style-name="Text_20_body">- по электронной почте <text:a xlink:type="simple" xlink:href="mailto:7528953@mail.ru" office:name=""><text:span text:style-name="Definition">7528953@mail.ru</text:span></text:a>;</text:p>
      <text:p text:style-name="Text_20_body">- по факсу 8-495-752-89-53.</text:p>
      <text:p text:style-name="Text_20_body">В период с 26 февраля 2015 года по 28 февраля 2015 года проводится обобщение предложений по вопросам к главе управы района для подготовки проекта перечня вопросов к главе управы района, который утверждается на заседании Совета депутатов муниципального округа Митино и направляется главе управы района Митино. <text:span text:style-name="T2">Вопросы, не связанные с осуществлением полномочий управы района Митино, в перечень не включаются.</text:span></text:p>
      <text:p text:style-name="Text_20_body">Приложение 2</text:p>
      <text:p text:style-name="Text_20_body">к постановлению Правительства</text:p>
      <text:p text:style-name="Text_20_body">Москвы</text:p>
      <text:p text:style-name="Text_20_body">от 24 февраля 2010 г. N 157-ПП</text:p>
      <text:p text:style-name="Text_20_body"><text:bookmark text:name="Par418"/> <text:span text:style-name="T3">ПОЛОЖЕНИЕ</text:span></text:p>
      <text:p text:style-name="Text_20_body"><text:span text:style-name="T3">ОБ УПРАВЕ РАЙОНА ГОРОДА МОСКВЫ</text:span></text:p>
      <text:p text:style-name="Text_20_body">(в ред. постановлений Правительства Москвы</text:p>
      <text:p text:style-name="Text_20_body">от 15.02.2013 <text:a xlink:type="simple" xlink:href="consultantplus://offline/ref=C824FA07A92DD396D6629DF5ACE4280269D7076458B985EACE594CA63A843F2DD871AE57131B6BD1F5y9F5O" office:name="Постановление Правительства Москвы от 15.02.2013 N 76-ПП (ред. от 02.10.2013) &quot;О внесении изменений в постановление Правительства Москвы от 24 февраля 2010 г. N 157-ПП&quot; (вместе с &quot;Положением о префектуре административного округа города Москвы&quot;, &quot;Положение"><text:span text:style-name="Definition">N 76-ПП</text:span></text:a>, от 13.08.2013 <text:a xlink:type="simple" xlink:href="consultantplus://offline/ref=C824FA07A92DD396D6629DF5ACE4280269D7076A59BD84EACE594CA63A843F2DD871AE57131B6BD1F7y9F6O" office:name="Постановление Правительства Москвы от 13.08.2013 N 530-ПП &quot;О внесении изменений в правовые акты Правительства Москвы&quot;{КонсультантПлюс}"><text:span text:style-name="Definition">N 530-ПП</text:span></text:a>,</text:p>
      <text:p text:style-name="Text_20_body">от 02.10.2013 <text:a xlink:type="simple" xlink:href="consultantplus://offline/ref=C824FA07A92DD396D6629DF5ACE4280269D7076551B687EACE594CA63A843F2DD871AE57131B6BD1F4y9F6O" office:name="Постановление Правительства Москвы от 02.10.2013 N 661-ПП &quot;О внесении изменений в правовые акты города Москвы и признании утратившими силу отдельных положений правовых актов города Москвы&quot;{КонсультантПлюс}"><text:span text:style-name="Definition">N 661-ПП</text:span></text:a>, от 15.10.2013 <text:a xlink:type="simple" xlink:href="consultantplus://offline/ref=C824FA07A92DD396D6629DF5ACE4280269D707645BBF85EACE594CA63A843F2DD871AE57131B6BD1F6y9F6O" office:name="Постановление Правительства Москвы от 15.10.2013 N 684-ПП &quot;О внесении изменений в правовые акты города Москвы&quot;{КонсультантПлюс}"><text:span text:style-name="Definition">N 684-ПП</text:span></text:a>,</text:p>
      <text:p text:style-name="Text_20_body">от 22.10.2013 <text:a xlink:type="simple" xlink:href="consultantplus://offline/ref=C824FA07A92DD396D6629DF5ACE4280269D707645EBD83EACE594CA63A843F2DD871AE57131B6BD1F5y9F9O" office:name="Постановление Правительства Москвы от 22.10.2013 N 701-ПП &quot;О внесении изменений в постановление Правительства Москвы от 24 февраля 2010 г. N 157-ПП&quot;{КонсультантПлюс}"><text:span text:style-name="Definition">N 701-ПП</text:span></text:a>, от 26.11.2013 <text:a xlink:type="simple" xlink:href="consultantplus://offline/ref=C824FA07A92DD396D6629DF5ACE4280269D7066D5DBE87EACE594CA63A843F2DD871AE57131B6BD1F5y9F1O" office:name="Постановление Правительства Москвы от 26.11.2013 N 758-ПП &quot;О внесении изменений в правовые акты Правительства Москвы&quot;{КонсультантПлюс}"><text:span text:style-name="Definition">N 758-ПП</text:span></text:a>,</text:p>
      <text:p text:style-name="Text_20_body">от 11.12.2013 <text:a xlink:type="simple" xlink:href="consultantplus://offline/ref=C824FA07A92DD396D6629DF5ACE4280269D7066458BA83EACE594CA63A843F2DD871AE57131B6BD1F7y9F5O" office:name="Постановление Правительства Москвы от 11.12.2013 N 819-ПП (ред. от 02.12.2014) &quot;Об утверждении Положения о взаимодействии органов исполнительной власти города Москвы при организации работы по выявлению и пресечению незаконного (нецелевого) использования з"><text:span text:style-name="Definition">N 819-ПП</text:span></text:a>, от 24.12.2013 <text:a xlink:type="simple" xlink:href="consultantplus://offline/ref=C824FA07A92DD396D6629DF5ACE4280269D7066C59BF85EACE594CA63A843F2DD871AE57131B6BD1F5y9F1O" office:name="Постановление Правительства Москвы от 24.12.2013 N 882-ПП &quot;О внесении изменений в правовые акты Правительства Москвы&quot;{КонсультантПлюс}"><text:span text:style-name="Definition">N 882-ПП</text:span></text:a>,</text:p>
      <text:p text:style-name="Text_20_body">от 25.12.2013 <text:a xlink:type="simple" xlink:href="consultantplus://offline/ref=C824FA07A92DD396D6629DF5ACE4280269D7066458BF83EACE594CA63A843F2DD871AE57131B6BD5FDy9F5O" office:name="Постановление Правительства Москвы от 25.12.2013 N 902-ПП (ред. от 28.11.2014) &quot;О размещении информационных конструкций в городе Москве&quot; (вместе с &quot;Правилами размещения и содержания информационных конструкций в городе Москве&quot;, &quot;Административным регламенто"><text:span text:style-name="Definition">N 902-ПП</text:span></text:a>, от 22.04.2014 <text:a xlink:type="simple" xlink:href="consultantplus://offline/ref=C824FA07A92DD396D6629DF5ACE4280269D7066E51BF84EACE594CA63A843F2DD871AE57131B6BD1F5y9F2O" office:name="Постановление Правительства Москвы от 22.04.2014 N 200-ПП &quot;О внесении изменений в правовые акты города Москвы&quot;{КонсультантПлюс}"><text:span text:style-name="Definition">N 200-ПП</text:span></text:a>,</text:p>
      <text:p text:style-name="Text_20_body">от 29.04.2014 <text:a xlink:type="simple" xlink:href="consultantplus://offline/ref=C824FA07A92DD396D6629DF5ACE4280269D7066959B682EACE594CA63A843F2DD871AE57131B6BD1F4y9F9O" office:name="Постановление Правительства Москвы от 29.04.2014 N 234-ПП &quot;О внесении изменений в правовые акты города Москвы, признании утратившими силу отдельных положений правовых актов города Москвы и перераспределении в 2014 году объема бюджетных ассигнований между "><text:span text:style-name="Definition">N 234-ПП</text:span></text:a>, от 19.08.2014 <text:a xlink:type="simple" xlink:href="consultantplus://offline/ref=C824FA07A92DD396D6629DF5ACE4280269D7066B5CBF82EACE594CA63A843F2DD871AE57131B6BD1F5y9F1O" office:name="Постановление Правительства Москвы от 19.08.2014 N 469-ПП &quot;О внесении изменений в постановление Правительства Москвы от 24 февраля 2010 г. N 157-ПП&quot;{КонсультантПлюс}"><text:span text:style-name="Definition">N 469-ПП</text:span></text:a>,</text:p>
      <text:p text:style-name="Text_20_body">от 10.09.2014 <text:a xlink:type="simple" xlink:href="consultantplus://offline/ref=C824FA07A92DD396D6629DF5ACE4280269D7066B51BD81EACE594CA63A843F2DD871AE57131B6BD1FCy9F7O" office:name="Постановление Правительства Москвы от 10.09.2014 N 530-ПП &quot;О внесении изменений в правовые акты города Москвы и признании утратившим силу правового акта (отдельных положений правовых актов) города Москвы&quot;{КонсультантПлюс}"><text:span text:style-name="Definition">N 530-ПП</text:span></text:a>, от 07.10.2014 <text:a xlink:type="simple" xlink:href="consultantplus://offline/ref=C824FA07A92DD396D6629DF5ACE4280269D7066A5DB886EACE594CA63A843F2DD871AE57131B6BD1F4y9F8O" office:name="Постановление Правительства Москвы от 07.10.2014 N 596-ПП &quot;О государственной информационной системе предоставления информации о доступности для инвалидов и иных маломобильных граждан объектов социальной, транспортной и инженерной инфраструктуры города Мос"><text:span text:style-name="Definition">N 596-ПП</text:span></text:a>,</text:p>
      <text:p text:style-name="Text_20_body">от 25.11.2014 <text:a xlink:type="simple" xlink:href="consultantplus://offline/ref=C824FA07A92DD396D6629DF5ACE4280269D7066550BF87EACE594CA63A843F2DD871AE57131B6BD1F1y9F6O" office:name="Постановление Правительства Москвы от 25.11.2014 N 691-ПП &quot;О внесении изменений в постановления Правительства Москвы от 6 декабря 2005 г. N 973-ПП, от 24 февраля 2010 г. N 157-ПП&quot;{КонсультантПлюс}"><text:span text:style-name="Definition">N 691-ПП</text:span></text:a>)</text:p>
      <text:p text:style-name="Text_20_body"><text:bookmark text:name="Par431"/> 1. Общие положения</text:p>
      <text:p text:style-name="Text_20_body">1.1. Управа района города Москвы (далее - управа района) - территориальный орган исполнительной власти города Москвы, подведомственный Правительству Москвы. Координацию и контроль за деятельностью управы района осуществляет префект соответствующего административного округа города Москвы (далее - административный округ) в пределах полномочий, установленных правовыми актами города Москвы.</text:p>
      <text:p text:style-name="Text_20_body">1.2. Управа района в своей деятельности руководствуется <text:a xlink:type="simple" xlink:href="consultantplus://offline/ref=C824FA07A92DD396D66282E3AF887D5166DE046853E9DCB595041ByAFFO" office:name="&quot;Конституция Российской Федерации&quot; (принята всенародным голосованием 12.12.1993) (с учетом поправок, внесенных Законами РФ о поправках к Конституции РФ от 30.12.2008 N 6-ФКЗ, от 30.12.2008 N 7-ФКЗ, от 05.02.2014 N 2-ФКЗ, от 21.07.2014 N 11-ФКЗ){Консульта"><text:span text:style-name="Definition">Конституцией</text:span></text:a> Российской Федерации, федеральными законами и иными нормативными правовыми актами Российской Федерации, <text:a xlink:type="simple" xlink:href="consultantplus://offline/ref=C824FA07A92DD396D6629DF5ACE4280269D706685EB683EACE594CA63A84y3FFO" office:name="Закон г. Москвы от 28.06.1995 (ред. от 02.07.2014) &quot;Устав города Москвы&quot;{КонсультантПлюс}"><text:span text:style-name="Definition">Уставом</text:span></text:a> города Москвы, законами города Москвы и иными правовыми актами города Москвы, настоящим Положением.</text:p>
      <text:p text:style-name="Text_20_body">1.3. Управа района в рамках возложенных на нее полномочий координирует деятельность подведомственных управе района государственных унитарных предприятий (государственных предприятий, казенных предприятий), государственных учреждений города Москвы (далее - подведомственные управе района организации).</text:p>
      <text:p text:style-name="Text_20_body">1.4. Управа района осуществляет свою деятельность во взаимодействии с федеральными органами государственной власти, органами государственной власти города Москвы, органами местного самоуправления внутригородских муниципальных образований в городе Москве (далее - органы местного самоуправления), юридическими и физическими лицами, общественными объединениями и иными негосударственными некоммерческими организациями.</text:p>
      <text:p text:style-name="Text_20_body">1.5. Управа района во взаимоотношениях с федеральными органами государственной власти, органами исполнительной власти города Москвы, органами местного самоуправления представляет интересы Правительства Москвы в пределах своих полномочий.</text:p>
      <text:p text:style-name="Text_20_body">1.6. Управа района является юридическим лицом, имеет самостоятельный баланс, бланки и печать с изображением герба города Москвы и со своим наименованием, иные служебные печати и штампы, лицевые счета в органах, осуществляющих кассовое обслуживание исполнения бюджета города Москвы, открываемые в порядке, определенном бюджетным законодательством Российской Федерации, законами города Москвы и иными правовыми актами города Москвы.</text:p>
      <text:p text:style-name="Text_20_body">1.7. Управа района осуществляет бюджетные полномочия распорядителя и получателя средств бюджета города Москвы.</text:p>
      <text:p text:style-name="Text_20_body">1.8. Управа района является государственным заказчиком в пределах своих полномочий при размещении государственных заказов на поставки товаров, выполнение работ, оказание услуг для государственных нужд в порядке, установленном законодательством Российской Федерации и нормативными правовыми актами города Москвы.</text:p>
      <text:p text:style-name="Text_20_body">1.9. Управа района взаимодействует с органами исполнительной власти города Москвы, уполномоченными на осуществление контроля (надзора) по вопросам проведения плановых и внеплановых проверок, представляет им свои предложения по проведению проверок на территории района города Москвы (далее - район).</text:p>
      <text:p text:style-name="Text_20_body">1.10. В соответствии с правовыми актами города Москвы управа района участвует в деятельности постоянных и временных рабочих органов, в том числе комиссий и советов, созданных органами исполнительной власти города Москвы, обеспечивает в пределах своих полномочий исполнение решений данных рабочих органов.</text:p>
      <text:p text:style-name="Text_20_body">1.11. Управа района в установленном порядке в пределах своих полномочий заключает договоры и соглашения о сотрудничестве, совместной деятельности.</text:p>
      <text:p text:style-name="Text_20_body"><text:bookmark text:name="Par445"/> 2. Полномочия управы района</text:p>
      <text:p text:style-name="Text_20_body">2.1. В сфере жилищно-коммунального хозяйства, благоустройства, праздничного и тематического оформления района, обеспечения благоприятных условий для проживания граждан:</text:p>
      <text:p text:style-name="Text_20_body">2.1.1. Организует благоустройство, содержание, санитарную очистку и уборку дворовых и иных территорий, находящихся в ведении подведомственных управе района организаций, а также осуществляет мероприятия по обеспечению надлежащего содержания длительное время не используемых и не осваиваемых территорий, территорий после сноса строений и территорий, прилегающих к акватории водных объектов.</text:p>
      <text:p text:style-name="Text_20_body">2.1.2. Организует на территории района проведение работ по благоустройству территорий, прилегающих к государственным образовательным организациям города Москвы, которые подведомственны Департаменту образования города Москвы, согласно ежегодно утверждаемому Департаментом образования города Москвы по согласованию с префектурой административного округа перечню указанных территорий.</text:p>
      <text:p text:style-name="Text_20_body">(в ред. постановлений Правительства Москвы от 02.10.2013 <text:a xlink:type="simple" xlink:href="consultantplus://offline/ref=C824FA07A92DD396D6629DF5ACE4280269D7076551B687EACE594CA63A843F2DD871AE57131B6BD1F4y9F6O" office:name="Постановление Правительства Москвы от 02.10.2013 N 661-ПП &quot;О внесении изменений в правовые акты города Москвы и признании утратившими силу отдельных положений правовых актов города Москвы&quot;{КонсультантПлюс}"><text:span text:style-name="Definition">N 661-ПП</text:span></text:a>, от 25.11.2014 <text:a xlink:type="simple" xlink:href="consultantplus://offline/ref=C824FA07A92DD396D6629DF5ACE4280269D7066550BF87EACE594CA63A843F2DD871AE57131B6BD1F1y9F9O" office:name="Постановление Правительства Москвы от 25.11.2014 N 691-ПП &quot;О внесении изменений в постановления Правительства Москвы от 6 декабря 2005 г. N 973-ПП, от 24 февраля 2010 г. N 157-ПП&quot;{КонсультантПлюс}"><text:span text:style-name="Definition">N 691-ПП</text:span></text:a>)</text:p>
      <text:p text:style-name="Text_20_body">2.1.3. В установленных нормативными правовыми актами города Москвы случаях осуществляет определение границ уборки территорий между землепользователями, землевладельцами, собственниками и (или) арендаторами земельных участков, расположенных на территории района, собственниками, владельцами и арендаторами расположенных на указанных земельных участках зданий, строений и сооружений (с учетом договоров землепользования, особенностей прилегающих территорий) с составлением согласованных с ними схематических карт уборки.</text:p>
      <text:p text:style-name="Text_20_body">2.1.4. Осуществляет мониторинг содержания и уборки земельных участков, расположенных на территории района, вносит по итогам проведения мониторинга предложения землепользователям, землевладельцам, собственникам и (или) арендаторам земельных участков по их содержанию и уборке и обращается в уполномоченные контрольные органы.</text:p>
      <text:p text:style-name="Text_20_body">2.1.5. Обеспечивает содержание и ремонт контейнерных площадок и вывоз твердых бытовых отходов, крупногабаритного мусора.</text:p>
      <text:p text:style-name="Text_20_body">2.1.6. Согласовывает акты выполненных работ, заказчиком по которым выступает Государственное казенное учреждение города Москвы "Инженерная служба района" (далее - ГКУ ИС района).</text:p>
      <text:p text:style-name="Text_20_body">2.1.7. Формирует, вносит на согласование в советы депутатов муниципальных округов и направляет для утверждения в префектуру административного округа адресный перечень дворовых территорий, финансирование работ по благоустройству которых осуществляется в пределах доведенного префектурой административного округа до управы района объема бюджетных ассигнований, предусмотренных в законе города Москвы о бюджете города Москвы на очередной финансовый год и плановый период.</text:p>
      <text:p text:style-name="Text_20_body">2.1.8. Вносит на согласование в советы депутатов муниципальных округов проекты планов благоустройства парков и скверов, находящихся в ведении Департамента жилищно-коммунального хозяйства и благоустройства города Москвы или префектур административных округов (формируются в пределах доведенных в установленном порядке до Департамента жилищно-коммунального хозяйства и благоустройства города Москвы или префектуры административного округа объемов бюджетных ассигнований, предусмотренных в законе города Москвы о бюджете города Москвы на очередной финансовый год и плановый период).</text:p>
      <text:p text:style-name="Text_20_body"><text:bookmark text:name="Par457"/> 2.1.9. Организует подготовку к сезонной эксплуатации объектов жилищного фонда, находящихся в ведении подведомственных управе района организаций.</text:p>
      <text:p text:style-name="Text_20_body">2.1.10. В отношении объектов жилищного фонда, не указанных в <text:a xlink:type="simple" xlink:href="file:///C:/Users/User/Desktop/%D0%9F%D0%BE%D1%81%D1%82%D0%B0%D0%BD%D0%BE%D0%B2%D0%BB%D0%B5%D0%BD%D0%B8%D0%B5%20%D0%9F%D1%80%D0%B0%D0%B2%D0%B8%D1%82%D0%B5%D0%BB%D1%8C%D1%81%D1%82%D0%B2%D0%B0%20%D0%9C%D0%BE%D1%81%D0%BA%D0%B2%D1%8B%20%D0%BE%D1%82%2024_02_2010%20N%20157-%D0%9F%D0%9F%20(%D1%80.rtf#Par457" office:name="Ссылка на текущий документ"><text:span text:style-name="Definition">пункте 2.1.9</text:span></text:a> настоящего Положения, а также объектов коммунального хозяйства и социально-культурного назначения в районе осуществляет:</text:p>
      <text:p text:style-name="Text_20_body">2.1.10.1. Мониторинг готовности объектов к сезонной эксплуатации.</text:p>
      <text:p text:style-name="Text_20_body">2.1.10.2. Рассмотрение поступающих в управу района обращений граждан по вопросам, связанным с подготовкой к сезонной эксплуатации.</text:p>
      <text:p text:style-name="Text_20_body">2.1.10.3. Направление по итогам проведения мониторинга и рассмотрения обращений граждан по вопросам, связанным с подготовкой объектов к сезонной эксплуатации, информации в префектуру административного округа, отраслевые и функциональные органы исполнительной власти города Москвы.</text:p>
      <text:p text:style-name="Text_20_body">2.1.11. Утверждает паспорт готовности жилого дома и придомовой территории к осенне-зимней эксплуатации.</text:p>
      <text:p text:style-name="Text_20_body">2.1.12. Утверждает акт готовности объектов жилищного фонда, объектов коммунального хозяйства и социально-культурного назначения к эксплуатации в зимний период.</text:p>
      <text:p text:style-name="Text_20_body">2.1.13. Координирует в установленном порядке работу специализированных организаций по устранению аварий и неполадок в работе разводящих сетей тепло-, водо-, электро- и газоснабжения на территории района.</text:p>
      <text:p text:style-name="Text_20_body">2.1.14. Формирует, вносит на согласование в советы депутатов муниципальных округов и направляет для утверждения в префектуру административного округа адресный перечень многоквартирных домов, финансирование работ по капитальному ремонту которых осуществляется в пределах доведенного префектурой административного округа до управы района объема бюджетных ассигнований, предусмотренных в законе города Москвы о бюджете города Москвы на очередной финансовый год и плановый период.</text:p>
      <text:p text:style-name="Text_20_body">2.1.15. Участвует в работе комиссий по открытию и приемке работ по капитальному ремонту многоквартирных домов.</text:p>
      <text:p text:style-name="Text_20_body"><text:bookmark text:name="Par467"/> 2.1.16. Организует работу управляющих организаций, находящихся в ведении управы района.</text:p>
      <text:p text:style-name="Text_20_body">2.1.17. Координирует деятельность иных, не указанных в <text:a xlink:type="simple" xlink:href="file:///C:/Users/User/Desktop/%D0%9F%D0%BE%D1%81%D1%82%D0%B0%D0%BD%D0%BE%D0%B2%D0%BB%D0%B5%D0%BD%D0%B8%D0%B5%20%D0%9F%D1%80%D0%B0%D0%B2%D0%B8%D1%82%D0%B5%D0%BB%D1%8C%D1%81%D1%82%D0%B2%D0%B0%20%D0%9C%D0%BE%D1%81%D0%BA%D0%B2%D1%8B%20%D0%BE%D1%82%2024_02_2010%20N%20157-%D0%9F%D0%9F%20(%D1%80.rtf#Par467" office:name="Ссылка на текущий документ"><text:span text:style-name="Definition">пункте 2.1.16</text:span></text:a> настоящего Положения, управляющих организаций, в том числе:</text:p>
      <text:p text:style-name="Text_20_body">2.1.17.1. Проводит мониторинг деятельности управляющих организаций.</text:p>
      <text:p text:style-name="Text_20_body">2.1.17.2. Рассматривает обращения граждан по вопросам, связанным с деятельностью управляющих организаций.</text:p>
      <text:p text:style-name="Text_20_body">2.1.17.3. Подписывает документацию, подтверждающую затраты управляющей организации, подлежащие возмещению за счет средств бюджета города Москвы.</text:p>
      <text:p text:style-name="Text_20_body">2.1.18. Координирует работу по контролю за состоянием подвалов, чердаков, подъездов, жилищного фонда в районе.</text:p>
      <text:p text:style-name="Text_20_body">2.1.19. В случаях, предусмотренных жилищным законодательством, созывает по результатам проверки деятельности управляющих организаций общие собрания собственников помещений в многоквартирных домах.</text:p>
      <text:p text:style-name="Text_20_body">2.1.20. В случаях, предусмотренных федеральным законодательством и правовыми актами города Москвы, организует и проводит открытые конкурсы по отбору управляющих организаций для управления многоквартирными и жилыми домами.</text:p>
      <text:p text:style-name="Text_20_body">2.1.21. Обеспечивает и организует проведение информационно-разъяснительной работы с собственниками помещений в многоквартирных домах об их правах и обязанностях, возникающих в связи с управлением многоквартирными домами, в том числе по вопросам необходимости заключения договоров управления многоквартирными домами, а также в связи с проведением капитального ремонта общего имущества собственников помещений в многоквартирных домах. В порядке и случаях, установленных правовыми актами города Москвы, содействует передаче технической документации и иных документов на многоквартирные дома, связанных с управлением такими домами.</text:p>
      <text:p text:style-name="Text_20_body">2.1.22. Оказывает содействие в создании условий для реализации собственниками помещений в многоквартирных домах и их объединениями прав и обязанностей по управлению многоквартирными домами и организации проведения капитального ремонта общего имущества собственников помещений в многоквартирных домах, обеспечивает организационную и информационную поддержку в вопросах проведения общих собраний собственников помещений в многоквартирных домах.</text:p>
      <text:p text:style-name="Text_20_body">2.1.23. Организует содержание и ремонт внутридомового оборудования для инвалидов и других лиц с ограничениями жизнедеятельности, а также внутриквартирного оборудования для инвалидов и других лиц с ограничениями жизнедеятельности, установленного за счет средств бюджета города Москвы.</text:p>
      <text:p text:style-name="Text_20_body">2.1.24. Организует содержание и ремонт общедомового оборудования, входящего в систему автоматизированного учета ресурсов, установленного за счет средств бюджета города Москвы и не включенного в состав общего имущества многоквартирного дома.</text:p>
      <text:p text:style-name="Text_20_body">2.1.25. Организует содержание и ремонт защитных сооружений гражданской обороны жилого сектора.</text:p>
      <text:p text:style-name="Text_20_body">2.1.26. В установленном порядке проводит общественные обсуждения объектов государственной экологической экспертизы с гражданами и общественными объединениями.</text:p>
      <text:p text:style-name="Text_20_body">2.1.27. Формирует, вносит на согласование в советы депутатов муниципальных округов и направляет для утверждения в Департамент топливно-энергетического хозяйства города Москвы проекты адресных перечней дворовых территорий по устройству наружного освещения, финансирование работ по которым осуществляется за счет бюджетных ассигнований, предусмотренных законом города Москвы о бюджете города Москвы на очередной финансовый год и плановый период Департаменту топливно-энергетического хозяйства города Москвы.</text:p>
      <text:p text:style-name="Text_20_body">2.1.28. Утверждает концепцию праздничного и тематического оформления района в соответствии с концепцией праздничного и тематического оформления административного округа, организует работу по ее реализации.</text:p>
      <text:p text:style-name="Text_20_body">2.1.29. Осуществляет мониторинг праздничного и тематического оформления территории района, по итогам которого направляет владельцам объектов торговли и услуг уведомления о необходимости соответствующего оформления фасадов и витрин объектов торговли и услуг на территории района.</text:p>
      <text:p text:style-name="Text_20_body"><text:bookmark text:name="Par484"/> 2.1.30. Организует работы по размещению Государственных флагов Российской Федерации, флагов города Москвы и копий Знамени Победы на фасадах зданий, в которых располагаются управа района или подведомственные управе района организации.</text:p>
      <text:p text:style-name="Text_20_body">2.1.31. В отношении объектов, не указанных в <text:a xlink:type="simple" xlink:href="file:///C:/Users/User/Desktop/%D0%9F%D0%BE%D1%81%D1%82%D0%B0%D0%BD%D0%BE%D0%B2%D0%BB%D0%B5%D0%BD%D0%B8%D0%B5%20%D0%9F%D1%80%D0%B0%D0%B2%D0%B8%D1%82%D0%B5%D0%BB%D1%8C%D1%81%D1%82%D0%B2%D0%B0%20%D0%9C%D0%BE%D1%81%D0%BA%D0%B2%D1%8B%20%D0%BE%D1%82%2024_02_2010%20N%20157-%D0%9F%D0%9F%20(%D1%80.rtf#Par484" office:name="Ссылка на текущий документ"><text:span text:style-name="Definition">пункте 2.1.30</text:span></text:a> настоящего Положения и находящихся на территории района, координирует работы по размещению Государственных флагов Российской Федерации, флагов города Москвы и копий Знамени Победы на фасадах зданий.</text:p>
      <text:p text:style-name="Text_20_body">2.1.32. Организует работу по удалению самовольно размещаемых (вне специально отведенных для этого мест) рекламных и иных объявлений, надписей и изображений с объектов, находящихся в собственности города Москвы.</text:p>
      <text:p text:style-name="Text_20_body">2.1.33 - 2.1.34. Утратили силу. - <text:a xlink:type="simple" xlink:href="consultantplus://offline/ref=C824FA07A92DD396D6629DF5ACE4280269D7066959B682EACE594CA63A843F2DD871AE57131B6BD1F4y9F9O" office:name="Постановление Правительства Москвы от 29.04.2014 N 234-ПП &quot;О внесении изменений в правовые акты города Москвы, признании утратившими силу отдельных положений правовых актов города Москвы и перераспределении в 2014 году объема бюджетных ассигнований между "><text:span text:style-name="Definition">Постановление</text:span></text:a> Правительства Москвы от 29.04.2014 N 234-ПП.</text:p>
      <text:p text:style-name="Text_20_body">2.1.35. Организует работы по восстановлению внешних поверхностей зданий, строений, сооружений, на которых были размещены демонтированные вывески, в случаях, установленных правовыми актами города Москвы.</text:p>
      <text:p text:style-name="Text_20_body">(п. 2.1.35 введен <text:a xlink:type="simple" xlink:href="consultantplus://offline/ref=C824FA07A92DD396D6629DF5ACE4280269D7066458BF83EACE594CA63A843F2DD871AE57131B6BD5FDy9F6O" office:name="Постановление Правительства Москвы от 25.12.2013 N 902-ПП (ред. от 28.11.2014) &quot;О размещении информационных конструкций в городе Москве&quot; (вместе с &quot;Правилами размещения и содержания информационных конструкций в городе Москве&quot;, &quot;Административным регламенто"><text:span text:style-name="Definition">постановлением</text:span></text:a> Правительства Москвы от 25.12.2013 N 902-ПП)</text:p>
      <text:p text:style-name="Text_20_body">2.1.36. Формирует проекты схем планируемой к посадке древесно-кустарниковой растительности на объектах озеленения 3-й категории, расположенных в зоне жилой застройки, в случае планирования работ на основании обследования дворовых территорий с учетом обращений жителей (при наличии) и предложений советов депутатов муниципальных округов (при наличии).</text:p>
      <text:p text:style-name="Text_20_body">Принимает участие в формировании проектов схем планируемой к посадке древесно-кустарниковой растительности на объектах озеленения 3-й категории, расположенных в зоне жилой застройки, в случае проведения работ на основании обследования дворовых территорий по результатам опросов на проекте "Активный гражданин".</text:p>
      <text:p text:style-name="Text_20_body">(п. 2.1.36 введен <text:a xlink:type="simple" xlink:href="consultantplus://offline/ref=C824FA07A92DD396D6629DF5ACE4280269D7066B51BD81EACE594CA63A843F2DD871AE57131B6BD1FCy9F7O" office:name="Постановление Правительства Москвы от 10.09.2014 N 530-ПП &quot;О внесении изменений в правовые акты города Москвы и признании утратившим силу правового акта (отдельных положений правовых актов) города Москвы&quot;{КонсультантПлюс}"><text:span text:style-name="Definition">постановлением</text:span></text:a> Правительства Москвы от 10.09.2014 N 530-ПП)</text:p>
      <text:p text:style-name="Text_20_body">2.1.37. Формирует, вносит на согласование в советы депутатов муниципальных округов проекты адресных перечней объектов озеленения 3-й категории, расположенных в зоне жилой застройки, на которых предусмотрена посадка древесно-кустарниковой растительности в рамках мероприятий по компенсационному озеленению, и направляет указанные адресные перечни в Департамент природопользования и охраны окружающей среды города Москвы.</text:p>
      <text:p text:style-name="Text_20_body">(п. 2.1.37 введен <text:a xlink:type="simple" xlink:href="consultantplus://offline/ref=C824FA07A92DD396D6629DF5ACE4280269D7066B51BD81EACE594CA63A843F2DD871AE57131B6BD1FCy9F8O" office:name="Постановление Правительства Москвы от 10.09.2014 N 530-ПП &quot;О внесении изменений в правовые акты города Москвы и признании утратившим силу правового акта (отдельных положений правовых актов) города Москвы&quot;{КонсультантПлюс}"><text:span text:style-name="Definition">постановлением</text:span></text:a> Правительства Москвы от 10.09.2014 N 530-ПП)</text:p>
      <text:p text:style-name="Text_20_body">2.2. В сфере экономической политики, торговли и услуг:</text:p>
      <text:p text:style-name="Text_20_body">2.2.1. Содействует осуществлению предпринимательской деятельности, в том числе развитию малого и среднего предпринимательства, устранению административных барьеров при осуществлении предпринимательской деятельности.</text:p>
      <text:p text:style-name="Text_20_body">2.2.2. В установленном порядке участвует на территории района в обеспечении поступления в бюджет города Москвы налога на доходы физических лиц в части доходов, получаемых от сдачи жилых и нежилых помещений в аренду (поднаем), а также налога, взимаемого в связи с применением патентной системы налогообложения.</text:p>
      <text:p text:style-name="Text_20_body">2.2.3. В установленном порядке участвует на территории района в обеспечении поступления в бюджет города Москвы доходов от взимания платы за размещение транспортных средств на парковочных местах городских парковок (пользование платными парковочными местами).</text:p>
      <text:p text:style-name="Text_20_body">2.2.4. Вносит в префектуру административного округа предложения по выводу за пределы территории города Москвы организаций, осуществляющих промышленную деятельность на территории района, и изменению вида использования занимаемых указанными организациями помещений; оказывает содействие органам исполнительной власти города Москвы в организации работ по выводу за пределы территории города Москвы организаций, осуществляющих промышленную деятельность на территории района, и изменению вида использования занимаемых указанными организациями помещений.</text:p>
      <text:p text:style-name="Text_20_body">2.2.5. Осуществляет мониторинг выполнения юридическими лицами и индивидуальными предпринимателями существенных условий договоров на размещение нестационарных торговых объектов, выдает от имени префектуры административного округа предписания об устранении выявленных нарушений существенных условий договоров на размещение нестационарных торговых объектов и представляет в префектуру административного округа предложения о применении предусмотренных указанными договорами мер гражданско-правовой ответственности, в том числе предложений о досрочном прекращении действия договоров.</text:p>
      <text:p text:style-name="Text_20_body">2.2.6. Вносит в префектуру административного округа предложения по размещению ярмарок на территории района.</text:p>
      <text:p text:style-name="Text_20_body">2.2.7. Осуществляет сбор, обработку и ввод документированной информации для формирования государственных информационных ресурсов города Москвы Системы информационного обеспечения потребительского рынка (СИОПР), Торгового реестра города Москвы.</text:p>
      <text:p text:style-name="Text_20_body">2.2.8. Осуществляет на территории района во взаимодействии с уполномоченными государственными органами мероприятия, направленные на пресечение несанкционированной торговли, нарушений законодательства в области потребительского рынка и услуг.</text:p>
      <text:p text:style-name="Text_20_body">2.2.9. Вносит предложения и осуществляет подготовку материалов для рассмотрения на заседаниях Окружной межведомственной комиссии по устранению административных барьеров при развитии предпринимательства.</text:p>
      <text:p text:style-name="Text_20_body">(п. 2.2.9 введен <text:a xlink:type="simple" xlink:href="consultantplus://offline/ref=C824FA07A92DD396D6629DF5ACE4280269D707645EBD83EACE594CA63A843F2DD871AE57131B6BD1F5y9F9O" office:name="Постановление Правительства Москвы от 22.10.2013 N 701-ПП &quot;О внесении изменений в постановление Правительства Москвы от 24 февраля 2010 г. N 157-ПП&quot;{КонсультантПлюс}"><text:span text:style-name="Definition">постановлением</text:span></text:a> Правительства Москвы от 22.10.2013 N 701-ПП)</text:p>
      <text:p text:style-name="Text_20_body">2.3. В сфере градостроительной деятельности, строительства, предотвращения и противодействия самовольному строительству:</text:p>
      <text:p text:style-name="Text_20_body">2.3.1. Согласовывает в установленном порядке проект планировки территории в границах района.</text:p>
      <text:p text:style-name="Text_20_body">2.3.2. Осуществляет мониторинг территории района на предмет выявления фактов незаконного (нецелевого) использования земельных участков, находящихся в собственности города Москвы, и земельных участков, находящихся на территории города Москвы, государственная собственность на которые не разграничена, самовольного строительства, реконструкции, в том числе по заявлениям физических и юридических лиц.</text:p>
      <text:p text:style-name="Text_20_body">(в ред. <text:a xlink:type="simple" xlink:href="consultantplus://offline/ref=C824FA07A92DD396D6629DF5ACE4280269D7066458BA83EACE594CA63A843F2DD871AE57131B6BD1F7y9F5O" office:name="Постановление Правительства Москвы от 11.12.2013 N 819-ПП (ред. от 02.12.2014) &quot;Об утверждении Положения о взаимодействии органов исполнительной власти города Москвы при организации работы по выявлению и пресечению незаконного (нецелевого) использования з"><text:span text:style-name="Definition">постановления</text:span></text:a> Правительства Москвы от 11.12.2013 N 819-ПП)</text:p>
      <text:p text:style-name="Text_20_body">2.3.3. Информирует о выявленных фактах незаконного (нецелевого) использования земельных участков, находящихся в собственности города Москвы, и земельных участков, находящихся на территории города Москвы, государственная собственность на которые не разграничена, самовольного строительства уполномоченные органы исполнительной власти города Москвы.</text:p>
      <text:p text:style-name="Text_20_body">(в ред. <text:a xlink:type="simple" xlink:href="consultantplus://offline/ref=C824FA07A92DD396D6629DF5ACE4280269D7066458BA83EACE594CA63A843F2DD871AE57131B6BD1F7y9F4O" office:name="Постановление Правительства Москвы от 11.12.2013 N 819-ПП (ред. от 02.12.2014) &quot;Об утверждении Положения о взаимодействии органов исполнительной власти города Москвы при организации работы по выявлению и пресечению незаконного (нецелевого) использования з"><text:span text:style-name="Definition">постановления</text:span></text:a> Правительства Москвы от 11.12.2013 N 819-ПП)</text:p>
      <text:p text:style-name="Text_20_body">2.3.4. Выявляет незаконно размещенные на территории района объекты, не являющиеся объектами капитального строительства, в том числе нестационарные торговые объекты, составляет акты о выявлении указанных объектов и направляет их в префектуру административного округа.</text:p>
      <text:p text:style-name="Text_20_body">2.4. В сфере имущественно-земельных и жилищных отношений:</text:p>
      <text:p text:style-name="Text_20_body">2.4.1. Вносит в префектуру административного округа согласованные с представительным органом местного самоуправления предложения по вопросам целевого назначения нежилых помещений, расположенных в жилых домах и находящихся в собственности города Москвы.</text:p>
      <text:p text:style-name="Text_20_body">2.4.2. Обеспечивает проведение мониторинга целевого использования нежилых помещений, предоставленных для размещения социально значимых объектов шаговой (пешеходной) доступности, находящихся в собственности города Москвы, с целью недопущения изменения вида целевого назначения нежилого помещения.</text:p>
      <text:p text:style-name="Text_20_body">2.4.3. Осуществляет организационные мероприятия, связанные с содействием в выселении граждан из жилых помещений (жилых домов), подлежащих освобождению в городе Москве.</text:p>
      <text:p text:style-name="Text_20_body">2.4.4. Организует работу по выявлению в районе жилой площади, находящейся в собственности города Москвы и освободившейся за выбытием граждан и в связи со смертью граждан - собственников жилых помещений, переходящих по праву наследования по закону в собственность города Москвы; информирует в установленном порядке о наличии указанной собственности уполномоченный орган исполнительной власти города Москвы.</text:p>
      <text:p text:style-name="Text_20_body">2.4.5. Организует работу по выявлению самовольно занятой жилой площади.</text:p>
      <text:p text:style-name="Text_20_body">2.4.6. Направляет в уполномоченные органы информацию о выявленных фактах противоправного завладения имуществом города Москвы.</text:p>
      <text:p text:style-name="Text_20_body">2.4.7. Выявляет бесхозяйные объекты, за исключением объектов капитального строительства, и обращается в суд в целях признания бесхозяйных объектов, за исключением объектов капитального строительства и бесхозяйных объектов наружного освещения и архитектурно-художественной подсветки, собственностью города Москвы.</text:p>
      <text:p text:style-name="Text_20_body">(п. 2.4.7 в ред. <text:a xlink:type="simple" xlink:href="consultantplus://offline/ref=C824FA07A92DD396D6629DF5ACE4280269D7066E51BF84EACE594CA63A843F2DD871AE57131B6BD1F5y9F2O" office:name="Постановление Правительства Москвы от 22.04.2014 N 200-ПП &quot;О внесении изменений в правовые акты города Москвы&quot;{КонсультантПлюс}"><text:span text:style-name="Definition">постановления</text:span></text:a> Правительства Москвы от 22.04.2014 N 200-ПП)</text:p>
      <text:p text:style-name="Text_20_body">2.4.8. Организует представление интересов города Москвы как собственника помещений в многоквартирных домах по жилым и нежилым помещениям в многоквартирных домах, находящихся в государственной собственности города Москвы (в том числе по приемке и вводу в эксплуатацию многоквартирных домов-новостроек при наличии в них жилых и (или) нежилых помещений, переходящих в собственность города Москвы).</text:p>
      <text:p text:style-name="Text_20_body">2.5. В сфере транспорта и дорожно-транспортной инфраструктуры:</text:p>
      <text:p text:style-name="Text_20_body">2.5.1. На основании проводимого мониторинга транспортного обслуживания населения разрабатывает и представляет в префектуру административного округа предложения по изменению и развитию маршрутной сети наземного пассажирского транспорта общего пользования, расписаний его движения и предложения по организации движения транспорта, по улучшению дорожно-транспортной обстановки на транспортно-пересадочных узлах в районах станций Московского метрополитена и железнодорожных станций (остановочных пунктов), а также по схемам размещения парковок.</text:p>
      <text:p text:style-name="Text_20_body">2.5.2. Организует работу по комиссионному обследованию выявленного брошенного и разукомплектованного автомобильного транспорта, вывозу и хранению автотранспортных средств, подлежащих утилизации.</text:p>
      <text:p text:style-name="Text_20_body">2.5.3. Организует проведение инвентаризации и направление в префектуру административного округа предложений по выводу объектов некапитального строительства из зон проведения работ, направленных на повышение пропускной способности улично-дорожной сети, формирование парковочного пространства и развитие транспорта общего пользования.</text:p>
      <text:p text:style-name="Text_20_body">2.6. В сфере социальной политики, охраны труда:</text:p>
      <text:p text:style-name="Text_20_body">2.6.1. В соответствии с нормативными правовыми актами города Москвы принимает решения о предоставлении адресной социальной помощи и социально-бытовых услуг гражданам льготной категории и малоимущим гражданам, проживающим на территории района, в пределах доведенных префектурой административного округа до управы района объемов бюджетных ассигнований, предусмотренных в законе города Москвы о бюджете города Москвы на очередной финансовый год и плановый период.</text:p>
      <text:p text:style-name="Text_20_body">Создает районную комиссию по оказанию адресной социальной помощи нуждающимся жителям города Москвы, организует ее работу.</text:p>
      <text:p text:style-name="Text_20_body">(абзац введен <text:a xlink:type="simple" xlink:href="consultantplus://offline/ref=C824FA07A92DD396D6629DF5ACE4280269D7066C59BF85EACE594CA63A843F2DD871AE57131B6BD1F5y9F1O" office:name="Постановление Правительства Москвы от 24.12.2013 N 882-ПП &quot;О внесении изменений в правовые акты Правительства Москвы&quot;{КонсультантПлюс}"><text:span text:style-name="Definition">постановлением</text:span></text:a> Правительства Москвы от 24.12.2013 N 882-ПП)</text:p>
      <text:p text:style-name="Text_20_body">2.6.2. Осуществляет сбор информации о доступности для инвалидов и иных маломобильных граждан объектов социальной, транспортной и инженерной инфраструктуры города Москвы, расположенных на территории района и не принадлежащих отраслевым, функциональным органам исполнительной власти города Москвы или подведомственным им организациям, путем проведения инвентаризации, паспортизации указанных объектов, проведения анкетирования инвалидов и иных маломобильных граждан по вопросу доступности объектов социальной, транспортной и инженерной инфраструктуры города Москвы, осуществляет ввод полученной информации в государственную информационную систему, предназначенную для предоставления информации о доступности для инвалидов и иных маломобильных граждан объектов социальной, транспортной и инженерной инфраструктуры города Москвы.</text:p>
      <text:p text:style-name="Text_20_body">(п. 2.6.2 в ред. <text:a xlink:type="simple" xlink:href="consultantplus://offline/ref=C824FA07A92DD396D6629DF5ACE4280269D7066A5DB886EACE594CA63A843F2DD871AE57131B6BD1F4y9F8O" office:name="Постановление Правительства Москвы от 07.10.2014 N 596-ПП &quot;О государственной информационной системе предоставления информации о доступности для инвалидов и иных маломобильных граждан объектов социальной, транспортной и инженерной инфраструктуры города Мос"><text:span text:style-name="Definition">постановления</text:span></text:a> Правительства Москвы от 07.10.2014 N 596-ПП)</text:p>
      <text:p text:style-name="Text_20_body">2.6.3. Утверждает и представляет в префектуру административного округа перечни приоритетных городских объектов общественной инфраструктуры и жилых помещений, подлежащих приспособлению для нужд инвалидов и других маломобильных групп населения.</text:p>
      <text:p text:style-name="Text_20_body">2.6.4. Участвует в приемке работ по приспособлению объектов общественной инфраструктуры для доступности инвалидам и другим маломобильным группам населения.</text:p>
      <text:p text:style-name="Text_20_body">2.6.5. Реализует проекты и программы совместно с территориальным центром социального обслуживания населения, центрами социальной помощи семье и детям, социальными приютами и государственными учреждениями города Москвы, осуществляющими деятельность в области социальной защиты населения и финансируемыми за счет средств бюджета города Москвы.</text:p>
      <text:p text:style-name="Text_20_body">2.6.6. Осуществляет учет детей в возрасте до 18 лет, подлежащих обучению по образовательным программам дошкольного, начального общего, основного общего и среднего общего образования, в соответствии с правовыми актами города Москвы.</text:p>
      <text:p text:style-name="Text_20_body">(в ред. <text:a xlink:type="simple" xlink:href="consultantplus://offline/ref=C824FA07A92DD396D6629DF5ACE4280269D7066550BF87EACE594CA63A843F2DD871AE57131B6BD1F1y9F8O" office:name="Постановление Правительства Москвы от 25.11.2014 N 691-ПП &quot;О внесении изменений в постановления Правительства Москвы от 6 декабря 2005 г. N 973-ПП, от 24 февраля 2010 г. N 157-ПП&quot;{КонсультантПлюс}"><text:span text:style-name="Definition">постановления</text:span></text:a> Правительства Москвы от 25.11.2014 N 691-ПП)</text:p>
      <text:p text:style-name="Text_20_body">2.6.7. Организует работу районной комиссии по организации отдыха, оздоровления детей и занятости подростков по вопросу обеспечения приема, регистрации и рассмотрения заявлений от родителей (законных представителей) на детский отдых и оздоровление.</text:p>
      <text:p text:style-name="Text_20_body">2.6.8. Организует досуговую и социально-воспитательную работу с населением по месту жительства в случае, если соответствующие полномочия не переданы законом города Москвы органам местного самоуправления муниципального округа.</text:p>
      <text:p text:style-name="Text_20_body">2.6.9. Организует физкультурно-оздоровительную и спортивную работу с населением по месту жительства в случае, если соответствующие полномочия не переданы законом города Москвы органам местного самоуправления муниципального округа.</text:p>
      <text:p text:style-name="Text_20_body">2.6.10. В установленном порядке создает районную комиссию по делам несовершеннолетних и защите их прав и организует ее работу в случае, если соответствующие полномочия не переданы законом города Москвы органам местного самоуправления муниципального округа.</text:p>
      <text:p text:style-name="Text_20_body">2.6.11. Координирует работу по предупреждению беспризорности, безнадзорности и правонарушений несовершеннолетних, профилактике бродяжничества и попрошайничества лиц без определенного места жительства.</text:p>
      <text:p text:style-name="Text_20_body">2.6.12. Совместно с руководителями государственных предприятий и учреждений города Москвы, органами исполнительной власти города Москвы, которым подведомственны указанные государственные предприятия и учреждения города Москвы, а также иными организациями, осуществляющими деятельность на территории района, по согласованию с уголовно-исполнительными инспекциями определяет:</text:p>
      <text:p text:style-name="Text_20_body">2.6.12.1. Места отбывания наказания в виде исправительных работ в районе.</text:p>
      <text:p text:style-name="Text_20_body">2.6.12.2. Виды обязательных работ и объекты, на которых они отбываются.</text:p>
      <text:p text:style-name="Text_20_body">2.7. В сфере взаимодействия с государственными органами, органами местного самоуправления:</text:p>
      <text:p text:style-name="Text_20_body">2.7.1. В установленном порядке составляет списки кандидатов в присяжные заседатели для Московского городского суда, Московского и Третьего окружных военных судов, проводит ежегодную проверку списков кандидатов в присяжные заседатели.</text:p>
      <text:p text:style-name="Text_20_body">2.7.2. Обеспечивает учет граждан, зарегистрированных в районе по месту жительства.</text:p>
      <text:p text:style-name="Text_20_body">2.7.3. Представляет в Московскую городскую избирательную комиссию сведения о численности зарегистрированных по месту жительства в районе избирателей, участников референдума.</text:p>
      <text:p text:style-name="Text_20_body">2.7.4. Оказывает содействие территориальным избирательным комиссиям в рамках реализации мероприятий в рамках государственной автоматизированной системы "Выборы".</text:p>
      <text:p text:style-name="Text_20_body">2.7.5. Организует материально-техническое обеспечение проведения выборов Президента Российской Федерации, депутатов Государственной Думы Федерального Собрания Российской Федерации, Мэра Москвы, депутатов Московской городской Думы, референдума Российской Федерации, городского референдума в соответствии с федеральным законодательством и законодательством города Москвы.</text:p>
      <text:p text:style-name="Text_20_body">2.7.6. Содействует органам местного самоуправления в материально-техническом обеспечении проведения выборов в органы местного самоуправления, местных референдумов.</text:p>
      <text:p text:style-name="Text_20_body">2.7.7. В установленном порядке организует разработку и внедрение механизмов противодействия коррупции в деятельности управы района и подведомственных управе района организаций.</text:p>
      <text:p text:style-name="Text_20_body">2.7.8. Обеспечивает защиту сведений, составляющих государственную тайну, и иной информации, доступ к которой ограничивается, в соответствии с федеральным законодательством и нормативными правовыми актами города Москвы, в том числе сведений, содержащих персональные данные о гражданах, внесенных в Единую городскую базу данных населения Москвы, и обеспечивает соблюдение установленного Порядка предоставления сведений о гражданах, зарегистрированных по месту жительства в городе Москве.</text:p>
      <text:p text:style-name="Text_20_body">2.7.9. Вносит в установленном порядке предложения по изменению границ района.</text:p>
      <text:p text:style-name="Text_20_body">2.7.10. Оказывает содействие органам местного самоуправления в осуществлении ими своих полномочий, в том числе по реализации отдельных переданных полномочий города Москвы.</text:p>
      <text:p text:style-name="Text_20_body">2.7.11. Оказывает содействие уполномоченным органам исполнительной власти города Москвы в осуществлении контроля:</text:p>
      <text:p text:style-name="Text_20_body">2.7.11.1. За целевым использованием нежилых помещений, спортивных площадок и иного имущества, переданного органам местного самоуправления для осуществления полномочий в сфере опеки и попечительства, досуговой, социально-воспитательной, физкультурно-оздоровительной и спортивной работы с населением по месту жительства.</text:p>
      <text:p text:style-name="Text_20_body">2.7.11.2. За эффективностью реализации переданных органам местного самоуправления полномочий в сфере опеки и попечительства, досуговой, социально-воспитательной, физкультурно-оздоровительной и спортивной работы с населением по месту жительства.</text:p>
      <text:p text:style-name="Text_20_body">2.7.12. Формирует и утверждает на основе предложений органов исполнительной власти города Москвы, органов местного самоуправления, организующих работу в сфере досуговой, социально-воспитательной, физкультурно-оздоровительной и спортивной работы, организаций, подведомственных отраслевым органам исполнительной власти города Москвы, органам местного самоуправления и расположенных на территории района, сводные районные календарные планы по досуговой, социально-воспитательной, физкультурно-оздоровительной и спортивной работе с населением по месту жительства по результатам обсуждения на заседаниях координационных советов управ районов и органов местного самоуправления, осуществляет публикацию указанных планов в средствах массовой информации, на официальных сайтах управ районов города Москвы.</text:p>
      <text:p text:style-name="Text_20_body">2.7.13. Участвует совместно с соответствующими органами исполнительной власти города Москвы, территориальными органами федеральных органов исполнительной власти, органами военного управления и отделом военного комиссариата города Москвы в обеспечении исполнения законодательства в области обороны, в том числе мобилизационной подготовки и мобилизации, военной службы и воинской обязанности гражданами, должностными лицами государственных органов и юридическими лицами независимо от их организационно-правовой формы.</text:p>
      <text:p text:style-name="Text_20_body">2.7.14. Содействует отделу военного комиссариата города Москвы в организации и ведении воинского учета и бронирования граждан, пребывающих в запасе.</text:p>
      <text:p text:style-name="Text_20_body">2.7.15. Участвует совместно с военным комиссариатом, органами внутренних дел, соответствующими органами исполнительной власти города Москвы и органами местного самоуправления в подготовке и проведении призыва граждан на военную службу.</text:p>
      <text:p text:style-name="Text_20_body">2.7.16. Создает в установленном порядке районное звено Московской городской территориальной подсистемы Единой государственной системы предупреждения и ликвидации чрезвычайных ситуаций для предупреждения и ликвидации чрезвычайных ситуаций природного и техногенного характера, обеспечения противопожарной безопасности и безопасности на водных объектах в районе.</text:p>
      <text:p text:style-name="Text_20_body">2.7.17. Организует работу районной комиссии по предупреждению и ликвидации чрезвычайных ситуаций и обеспечению пожарной безопасности.</text:p>
      <text:p text:style-name="Text_20_body">2.7.18. В установленном порядке принимает меры по обеспечению безопасности населения при стихийных бедствиях, авариях, пожарах, ликвидации последствий чрезвычайных ситуаций на территории района.</text:p>
      <text:p text:style-name="Text_20_body">2.7.19. Организует выполнение мероприятий по гражданской обороне на территории района, в том числе по созданию и содержанию сил, средств, объектов гражданской обороны, запасов материально-технических, продовольственных, медицинских и иных средств, планированию и осуществлению мероприятий по гражданской обороне на подведомственной территории в соответствии с законодательством Российской Федерации и города Москвы.</text:p>
      <text:p text:style-name="Text_20_body">2.7.20. Организует создание резервов материальных ресурсов для ликвидации последствий чрезвычайных ситуаций.</text:p>
      <text:p text:style-name="Text_20_body">2.7.21. Осуществляет общее руководство деятельностью народных дружин, общественных пунктов охраны порядка на территории района, оказывает содействие в материально-техническом обеспечении, осуществляет учет материальных ценностей, помещений и оплату услуг, предоставляемых общественным пунктам охраны порядка, расположенным на территории района.</text:p>
      <text:p text:style-name="Text_20_body">2.7.22. Организует работу антитеррористической комиссии района города Москвы.</text:p>
      <text:p text:style-name="Text_20_body">2.7.23. Представляет в установленном порядке в территориальный орган Федеральной службы государственной статистики по городу Москве сведения об объектах инфраструктуры района.</text:p>
      <text:p text:style-name="Text_20_body">2.7.24. Составляет протоколы и рассматривает дела об административных правонарушениях в случаях, установленных <text:a xlink:type="simple" xlink:href="consultantplus://offline/ref=C824FA07A92DD396D6629DF5ACE4280269D706685BBE85EACE594CA63A84y3FFO" office:name="Закон г. Москвы от 21.11.2007 N 45 (ред. от 18.06.2014) &quot;Кодекс города Москвы об административных правонарушениях&quot;{КонсультантПлюс}"><text:span text:style-name="Definition">Законом</text:span></text:a> города Москвы от 21 ноября 2007 г. N 45 "Кодекс города Москвы об административных правонарушениях".</text:p>
      <text:p text:style-name="Text_20_body">(п. 2.7.24 введен <text:a xlink:type="simple" xlink:href="consultantplus://offline/ref=C824FA07A92DD396D6629DF5ACE4280269D707645BBF85EACE594CA63A843F2DD871AE57131B6BD1F6y9F6O" office:name="Постановление Правительства Москвы от 15.10.2013 N 684-ПП &quot;О внесении изменений в правовые акты города Москвы&quot;{КонсультантПлюс}"><text:span text:style-name="Definition">постановлением</text:span></text:a> Правительства Москвы от 15.10.2013 N 684-ПП)</text:p>
      <text:p text:style-name="Text_20_body">2.8. В сфере взаимодействия с населением, общественными объединениями граждан, средствами массовой информации:</text:p>
      <text:p text:style-name="Text_20_body">2.8.1. Осуществляет мероприятия, направленные на повышение правовой культуры жителей района, в том числе по вопросам избирательного права.</text:p>
      <text:p text:style-name="Text_20_body">2.8.2. Организует проведение публичных слушаний в районе в порядке и случаях, предусмотренных законами города Москвы и иными нормативными правовыми актами города Москвы.</text:p>
      <text:p text:style-name="Text_20_body">2.8.3. Информирует население района посредством проведения встреч, через средства массовой информации, а также с использованием информационно-телекоммуникационной сети Интернет о ходе социально-экономического развития района, о ходе реализации государственных программ города Москвы, о деятельности органов исполнительной власти города Москвы, в том числе в сфере формирования институтов гражданского общества, взаимодействия с гражданами, общественными и иными негосударственными некоммерческими организациями.</text:p>
      <text:p text:style-name="Text_20_body">2.8.4. Участвует в подготовке документов в соответствии с утвержденными регламентами, в том числе в режиме "одного окна", до создания многофункционального центра предоставления государственных услуг, обслуживающего соответствующую территорию.</text:p>
      <text:p text:style-name="Text_20_body">2.8.5. Организует и осуществляет предоставление государственных услуг по соответствующим видам деятельности в режиме "одного окна" до создания многофункционального центра предоставления государственных услуг, обслуживающего соответствующую территорию.</text:p>
      <text:p text:style-name="Text_20_body">2.8.6. Выдает в установленном порядке документы в соответствии с Единым реестром документов, выдаваемых заявителям органами исполнительной власти, государственными учреждениями и государственными унитарными предприятиями города Москвы, в том числе в режиме "одного окна".</text:p>
      <text:p text:style-name="Text_20_body">2.8.7. В порядке, установленном законодательством Российской Федерации, правовыми актами города Москвы, обеспечивает рассмотрение индивидуальных и коллективных обращений граждан и юридических лиц, предоставление гражданам и представителям юридических лиц возможности ознакомления с документами и материалами, непосредственно затрагивающими их права и свободы.</text:p>
      <text:p text:style-name="Text_20_body">2.8.8. Взаимодействует с общественными объединениями и негосударственными некоммерческими организациями, а также оказывает поддержку общественным объединениям и некоммерческим организациям в осуществлении их деятельности, реализации социально значимых проектов и программ.</text:p>
      <text:p text:style-name="Text_20_body">2.8.9. Содействует реализации инициатив граждан и общественных объединений, развитию обычаев и традиций, организации и проведению праздничных мероприятий.</text:p>
      <text:p text:style-name="Text_20_body">2.8.10. Проводит социально значимые, культурно-массовые, праздничные, благотворительные и иные мероприятия, конкурсы в соответствии с правовыми актами Правительства Москвы.</text:p>
      <text:p text:style-name="Text_20_body">(в ред. <text:a xlink:type="simple" xlink:href="consultantplus://offline/ref=C824FA07A92DD396D6629DF5ACE4280269D707645EBD83EACE594CA63A843F2DD871AE57131B6BD1F6y9F1O" office:name="Постановление Правительства Москвы от 22.10.2013 N 701-ПП &quot;О внесении изменений в постановление Правительства Москвы от 24 февраля 2010 г. N 157-ПП&quot;{КонсультантПлюс}"><text:span text:style-name="Definition">постановления</text:span></text:a> Правительства Москвы от 22.10.2013 N 701-ПП)</text:p>
      <text:p text:style-name="Text_20_body">2.8.11. Осуществляет меры, направленные на укрепление межнационального и межконфессионального согласия, поддержку и развитие языков и культуры народов Российской Федерации, проживающих на территории района, и профилактику межнациональных (межэтнических) конфликтов в соответствии с государственными программами города Москвы.</text:p>
      <text:p text:style-name="Text_20_body">(п. 2.8.11 введен <text:a xlink:type="simple" xlink:href="consultantplus://offline/ref=C824FA07A92DD396D6629DF5ACE4280269D7066B5CBF82EACE594CA63A843F2DD871AE57131B6BD1F5y9F1O" office:name="Постановление Правительства Москвы от 19.08.2014 N 469-ПП &quot;О внесении изменений в постановление Правительства Москвы от 24 февраля 2010 г. N 157-ПП&quot;{КонсультантПлюс}"><text:span text:style-name="Definition">постановлением</text:span></text:a> Правительства Москвы от 19.08.2014 N 469-ПП)</text:p>
      <text:p text:style-name="Text_20_body">2.9. Утратил силу. - <text:a xlink:type="simple" xlink:href="consultantplus://offline/ref=C824FA07A92DD396D6629DF5ACE4280269D7066B51BD81EACE594CA63A843F2DD871AE57131B6BD1FDy9F0O" office:name="Постановление Правительства Москвы от 10.09.2014 N 530-ПП &quot;О внесении изменений в правовые акты города Москвы и признании утратившим силу правового акта (отдельных положений правовых актов) города Москвы&quot;{КонсультантПлюс}"><text:span text:style-name="Definition">Постановление</text:span></text:a> Правительства Москвы от 10.09.2014 N 530-ПП.</text:p>
      <text:p text:style-name="Text_20_body"><text:bookmark text:name="Par590"/> 3. Права управы района</text:p>
      <text:p text:style-name="Text_20_body">3.1. Запрашивать и получать в установленном порядке от органов исполнительной власти города Москвы, органов местного самоуправления, подведомственных управе района организаций информацию и материалы, необходимые для реализации возложенных на управу района полномочий.</text:p>
      <text:p text:style-name="Text_20_body">3.2. Создавать в установленной сфере деятельности совещательные, экспертные и иные рабочие органы, занимающиеся изучением различных вопросов и выработкой рекомендаций по их решению, в том числе с целью координации совместной деятельности с органами местного самоуправления.</text:p>
      <text:p text:style-name="Text_20_body">3.3. Представлять в установленном порядке интересы Правительства Москвы в судах, иных органах государственной власти, органах местного самоуправления, организациях по вопросам ведения управы района.</text:p>
      <text:p text:style-name="Text_20_body">3.4. Учреждать официальные печатные и сетевые издания района, участвовать в установленном порядке в информационных кампаниях социальной направленности, проводимых в городе Москве, в административном округе, в районе.</text:p>
      <text:p text:style-name="Text_20_body">(в ред. <text:a xlink:type="simple" xlink:href="consultantplus://offline/ref=C824FA07A92DD396D6629DF5ACE4280269D7066D5DBE87EACE594CA63A843F2DD871AE57131B6BD1F5y9F1O" office:name="Постановление Правительства Москвы от 26.11.2013 N 758-ПП &quot;О внесении изменений в правовые акты Правительства Москвы&quot;{КонсультантПлюс}"><text:span text:style-name="Definition">постановления</text:span></text:a> Правительства Москвы от 26.11.2013 N 758-ПП)</text:p>
      <text:p text:style-name="Text_20_body"><text:bookmark text:name="Par598"/> 4. Организация деятельности и руководство управой района</text:p>
      <text:p text:style-name="Text_20_body">4.1. Глава управы района назначается и освобождается от должности Мэром Москвы по представлению префекта соответствующего административного округа, согласованному с заместителем Мэра Москвы в Правительстве Москвы - руководителем Аппарата Мэра и Правительства Москвы.</text:p>
      <text:p text:style-name="Text_20_body">4.1.1. Глава управы района назначается на срок от одного года до пяти лет или на срок полномочий Мэра Москвы.</text:p>
      <text:p text:style-name="Text_20_body">4.1.2. Одно и то же лицо замещает должность главы управы района города Москвы одного и того же района города Москвы не более семи лет подряд.</text:p>
      <text:p text:style-name="Text_20_body">4.1.3. Первый заместитель и заместители главы управы района города Москвы назначаются на должность на срок от одного года до пяти лет и освобождаются от должности распоряжением префектуры соответствующего административного округа по представлению главы управы района города Москвы.</text:p>
      <text:p text:style-name="Text_20_body">4.1.4. Заместители главы управы района, к должностным обязанностям которых относится руководство организационной работой, руководитель аппарата управы района назначаются по согласованию с Департаментом территориальных органов исполнительной власти города Москвы.</text:p>
      <text:p text:style-name="Text_20_body">4.1.5. Глава управы района несет персональную ответственность за реализацию управой района установленных полномочий.</text:p>
      <text:p text:style-name="Text_20_body">4.2. Для выполнения отдельных функций управой района могут быть заключены трудовые договоры с иными работниками, не являющимися государственными гражданскими служащими города Москвы.</text:p>
      <text:p text:style-name="Text_20_body">4.3. Глава управы района:</text:p>
      <text:p text:style-name="Text_20_body">4.3.1. Действует без доверенности от имени управы района.</text:p>
      <text:p text:style-name="Text_20_body">4.3.2. Представляет управу района в федеральных органах государственной власти, иных органах государственной власти, органах местного самоуправления, в международных и иных организациях.</text:p>
      <text:p text:style-name="Text_20_body">4.3.3. Подписывает распоряжения и приказы управы района.</text:p>
      <text:p text:style-name="Text_20_body">4.3.4. Несет ответственность за организацию защиты сведений, составляющих государственную тайну, обеспечивает мобилизационную подготовку управы района, экономики района, руководит службой управы района по обеспечению режима секретности.</text:p>
      <text:p text:style-name="Text_20_body">4.3.5. Организует работу постоянных и временных рабочих органов, созданных управой района.</text:p>
      <text:p text:style-name="Text_20_body">4.3.6. Утверждает согласованные с префектом административного округа и Департаментом территориальных органов исполнительной власти города Москвы штатное расписание и структуру управы района в пределах установленных фонда оплаты труда и предельной численности работников управы, а также согласованную с префектом административного округа бюджетную смету на содержание аппарата управы района в пределах ассигнований, предусмотренных законом города Москвы о бюджете города Москвы на очередной финансовый год и плановый период на функционирование исполнительных органов государственной власти.</text:p>
      <text:p text:style-name="Text_20_body">4.3.7. Представляет префекту кандидата на должность руководителя ГКУ ИС района и направляет префекту представления об отстранении от должности руководителя ГКУ ИС района.</text:p>
      <text:p text:style-name="Text_20_body">4.3.8. От имени префектуры в отношении руководителей ГКУ ИС района применяет меры дисциплинарного воздействия (кроме увольнения) в отношении руководителя ГКУ ИС района и принимает решения о премировании (депремировании) руководителя ГКУ ИС района, а также выдает обязательные для исполнения поручения руководителю ГКУ ИС района и осуществляет контроль за их исполнением.</text:p>
      <text:p text:style-name="Text_20_body">4.3.9. Распределяет обязанности между заместителями главы управы.</text:p>
      <text:p text:style-name="Text_20_body">4.3.10. Утверждает положения о структурных подразделениях управы района, должностные регламенты государственных гражданских служащих города Москвы, должностные инструкции иных работников управы района.</text:p>
      <text:p text:style-name="Text_20_body">4.3.11. Исполняет полномочия представителя нанимателя для государственных гражданских служащих управы (за исключением государственных гражданских служащих города Москвы, замещающих должности первого заместителя и заместителя главы управы) и работодателя для работников управы, замещающих должности, не являющиеся должностями государственной гражданской службы, в соответствии с законодательством о государственной гражданской службе и трудовым законодательством.</text:p>
      <text:p text:style-name="Text_20_body">4.3.12. Обеспечивает в соответствии с установленными требованиями ведение в управе района Реестра государственных гражданских служащих города Москвы.</text:p>
      <text:p text:style-name="Text_20_body">4.3.13. Организует работу по формированию резерва управленческих кадров города Москвы и формирует резерв управленческих кадров в установленном порядке.</text:p>
      <text:p text:style-name="Text_20_body">4.3.14. Обеспечивает соблюдение государственными гражданскими служащими законодательства о государственной гражданской службе, служебной дисциплины, коллективных договоров, служебного распорядка, должностных регламентов.</text:p>
      <text:p text:style-name="Text_20_body">4.3.15. Поощряет и привлекает к дисциплинарной ответственности государственных гражданских служащих города Москвы и иных работников управы, а также вносит в органы исполнительной власти города Москвы предложения о поощрении или применении мер дисциплинарного воздействия к руководителям территориальных подразделений отраслевых и функциональных органов исполнительной власти города Москвы, осуществляющих деятельность на территории района.</text:p>
      <text:p text:style-name="Text_20_body">4.3.16. Подписывает бухгалтерскую и статистическую отчетность управы района, несет ответственность за нарушение законодательства о бухгалтерском учете и отчетности и порядке представления статистической отчетности.</text:p>
      <text:p text:style-name="Text_20_body">4.3.17. Согласовывает кандидатуру на должность начальника штаба народной дружины района.</text:p>
      <text:p text:style-name="Text_20_body">4.3.18. Осуществляет другие полномочия в соответствии с федеральными законами и иными правовыми актами Российской Федерации, законами города Москвы и иными нормативными правовыми актами города Москвы.</text:p>
      <text:p text:style-name="Text_20_body">4.4. Финансирование расходов на содержание управы района осуществляется за счет бюджетных ассигнований, предусмотренных законом города Москвы о бюджете города Москвы на очередной финансовый год и плановый период на функционирование исполнительных органов государственной власти.</text:p>
      <text:p text:style-name="Text_20_body">Информационное, документационное, материально-техническое обеспечение деятельности управы района, социально-бытовое обслуживание ее работников осуществляются управой района.</text:p>
      <text:p text:style-name="Text_20_body">4.5. Местонахождение управы района - город Москва.</text:p>
      <text:p text:style-name="Text_20_body"><text:line-break/></text:p>
      <text:p text:style-name="Text_20_body">Адрес страницы: <text:a xlink:type="simple" xlink:href="http://mitino.mos.ru/presscenter/important/detail/1483063.html" office:name=""><text:span text:style-name="Definition">http://mitino.mos.ru/presscenter/important/detail/148306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3:52Z</meta:creation-date>
    <dc:date>2023-07-25T23:33:52Z</dc:date>
  </office:meta>
</office:document-meta>
</file>