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шения-и-видео-заседания-15-совета-депутатов-муниципального-округа-митино-от-16-декабря-2014-года"/>РЕШЕНИЯ и ВИДЕО заседания № 15 Совета депутатов муниципального округа Митино от «16» декабря 2014 года<text:bookmark-end text:name="решения-и-видео-заседания-15-совета-депутатов-муниципального-округа-митино-от-16-декабря-2014-года"/></text:h>
      <text:p text:style-name="First_20_paragraph">24.12.2014</text:p>
      <text:p text:style-name="Text_20_body">Ознакомиться с решениями заседания можно в прикреплённых файлах.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1493623.html" office:name=""><text:span text:style-name="Definition">http://mitino.mos.ru/presscenter/important/detail/1493623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3T21:28:26Z</meta:creation-date>
    <dc:date>2025-07-03T21:28:26Z</dc:date>
  </office:meta>
</office:document-meta>
</file>