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ячая-линия-по-вопросам-обеспечения-общественной-безопасности"/>Горячая линия по вопросам обеспечения общественной безопасности<text:bookmark-end text:name="горячая-линия-по-вопросам-обеспечения-общественной-безопасности"/></text:h>
      <text:p text:style-name="First_20_paragraph">27.02.2014</text:p>
      <text:p text:style-name="Text_20_body"><text:line-break/></text:p>
      <text:p text:style-name="Text_20_body">Адрес страницы: <text:a xlink:type="simple" xlink:href="http://mitino.mos.ru/presscenter/important/detail/1494580.html" office:name=""><text:span text:style-name="Definition">http://mitino.mos.ru/presscenter/important/detail/149458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21Z</meta:creation-date>
    <dc:date>2023-07-25T23:18:21Z</dc:date>
  </office:meta>
</office:document-meta>
</file>