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вестка-заседания-1-совета-депутатов-муниципального-округа-митино-от-20-января-2015-года"/>ПОВЕСТКА заседания №1 Совета депутатов муниципального округа Митино от «20» января 2015 года<text:bookmark-end text:name="повестка-заседания-1-совета-депутатов-муниципального-округа-митино-от-20-января-2015-года"/></text:h>
      <text:p text:style-name="First_20_paragraph">15.01.2015</text:p>
      <text:p text:style-name="Text_20_body">20 января 2014 года в 17:00 состоится заседание №1 Совета депутатов муниципального округа Митино по адресу ул. Митинская, д. 35.</text:p>
      <text:p text:style-name="Text_20_body"><text:line-break/></text:p>
      <text:p text:style-name="Text_20_body"><text:span text:style-name="T1">Повестка заседания:</text:span></text:p>
      <text:p text:style-name="Text_20_body"><text:line-break/></text:p>
      <text:p text:style-name="Text_20_body">- Об итогах работы по призыву граждан на военную службу в 2014 году и задачах на 2015 год.</text:p>
      <text:p text:style-name="Text_20_body">Докладчик: Горев Александр Сергеевич – начальник отдела (объединенного) военного комиссариата г. Москвы по Митинскому району СЗАО г. Москвы.</text:p>
      <text:p text:style-name="Text_20_body"><text:line-break/></text:p>
      <text:p text:style-name="Text_20_body">- О работе Отдела МВД России по району Митино города Москвы в 2014 году и задачах на 2015 год.</text:p>
      <text:p text:style-name="Text_20_body">Докладчик: Гусев Сергей Сергеевич – начальник Отдела МВД России по району Митино города Москвы.</text:p>
      <text:p text:style-name="Text_20_body"><text:line-break/></text:p>
      <text:p text:style-name="Text_20_body">- О согласовании проекта изменения схемы размещения сезонных кафе (размещение летнего кафе при стационарном предприятии общественного питания по адресу: ул. Митинская, д.53).</text:p>
      <text:p text:style-name="Text_20_body">Докладчик: Кулаков Валерий Валентинович – заместитель главы управы района Митино.</text:p>
      <text:p text:style-name="Text_20_body">Содокладчик: Анашкин Юрий Александрович – председатель Комиссии по развитию муниципального округа Митино.</text:p>
      <text:p text:style-name="Text_20_body"><text:line-break/></text:p>
      <text:p text:style-name="Text_20_body">- О согласовании проекта изменения схемы размещения сезонных кафе (размещение летнего кафе при стационарном предприятии общественного питания по адресу: Пятницкое шоссе, д.43).</text:p>
      <text:p text:style-name="Text_20_body">Докладчик: Кулаков Валерий Валентинович – заместитель главы управы района Митино.</text:p>
      <text:p text:style-name="Text_20_body">Содокладчик: Анашкин Юрий Александрович – председатель Комиссии по развитию муниципального округа Митино.</text:p>
      <text:p text:style-name="Text_20_body"><text:line-break/></text:p>
      <text:p text:style-name="Text_20_body">- О предложениях управы района Митино города Москвы о внесении изменений в схему размещения нестационарных торговых объектов.</text:p>
      <text:p text:style-name="Text_20_body">Докладчик: Кулаков Валерий Валентинович – заместитель главы управы района Митино.</text:p>
      <text:p text:style-name="Text_20_body">Содокладчик: Анашкин Юрий Александрович – председатель Комиссии по развитию муниципального округа Митино.</text:p>
      <text:p text:style-name="Text_20_body"><text:line-break/></text:p>
      <text:p text:style-name="Text_20_body">- О члене постоянно действующей Комиссии по социальным вопросам, досугу и спорту.</text:p>
      <text:p text:style-name="Text_20_body">Докладчик: Кононов Игорь Геннадьевич - глава муниципального округа Митино.</text:p>
      <text:p text:style-name="Text_20_body"><text:line-break/></text:p>
      <text:p text:style-name="Text_20_body">- О внесении изменений в решение Совета депутатов муниципального округа Митино от 13 мая 2014 года № 6-11.</text:p>
      <text:p text:style-name="Text_20_body">Докладчик: Сошникова Юлия Евгеньевна - юрисконсульт-советник аппарата Совета депутатов муниципального округа Митино.</text:p>
      <text:p text:style-name="Text_20_body"><text:line-break/></text:p>
      <text:p text:style-name="Text_20_body">- О внесении изменений в решение Совета депутатов муниципального округа Митино от 16.12.2014 № 15-19 «О бюджете муниципального округа Митино на 2015 год и плановый период 2016 и 2017 годов».</text:p>
      <text:p text:style-name="Text_20_body">Докладчик: Чепасова Тамара Эдуардовна - депутат Совета депутатов муниципального округа Митино, член бюджетно-финансовой Комиссии муниципального округа Митино.</text:p>
      <text:p text:style-name="Text_20_body"><text:line-break/></text:p>
      <text:p text:style-name="Text_20_body">- Разно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517732.html" office:name=""><text:span text:style-name="Definition">http://mitino.mos.ru/presscenter/important/detail/151773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49Z</meta:creation-date>
    <dc:date>2023-07-25T23:33:49Z</dc:date>
  </office:meta>
</office:document-meta>
</file>