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рритория-настольных-игр-в-кц-митино"/>Территория настольных игр в КЦ "Митино"<text:bookmark-end text:name="территория-настольных-игр-в-кц-митино"/></text:h>
      <text:p text:style-name="First_20_paragraph">11.02.2015</text:p>
      <text:p text:style-name="Text_20_body"><text:line-break/></text:p>
      <text:p text:style-name="Text_20_body">Отличная новость для играющих и желающих научиться играть в мировые хиты настольных игр!</text:p>
      <text:p text:style-name="Text_20_body"><text:line-break/></text:p>
      <text:p text:style-name="Text_20_body">А что Вы знаете о современных настольных играх?</text:p>
      <text:p text:style-name="Text_20_body"><text:line-break/></text:p>
      <text:p text:style-name="Text_20_body">Кубик, фишки и стрелочки остались в прошлом!</text:p>
      <text:p text:style-name="Text_20_body"><text:line-break/></text:p>
      <text:p text:style-name="Text_20_body">Приглашаем современных людей, наконец, познакомиться с тем, во что с таким удовольствием играют люди во всем мире!</text:p>
      <text:p text:style-name="Text_20_body">И начнем мы, пожалуй, с МАФИИ...))))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558143.html" office:name=""><text:span text:style-name="Definition">http://mitino.mos.ru/presscenter/important/detail/155814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16:54:23Z</meta:creation-date>
    <dc:date>2023-06-07T16:54:23Z</dc:date>
  </office:meta>
</office:document-meta>
</file>