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вестка-заседания-2-совета-депутатов-муниципального-округа-митино-от-18-февраля-2015-года"/>ПОВЕСТКА заседания №2 Совета депутатов муниципального округа Митино от «18» февраля 2015 года<text:bookmark-end text:name="повестка-заседания-2-совета-депутатов-муниципального-округа-митино-от-18-февраля-2015-года"/></text:h>
      <text:p text:style-name="First_20_paragraph">09.02.2015</text:p>
      <text:p text:style-name="Text_20_body">18 февраля 2015 года в 17:00 состоится заседание №2 Совета депутатов муниципального округа Митино по адресу ул. Митинская, д. 35.</text:p>
      <text:p text:style-name="Text_20_body"><text:line-break/></text:p>
      <text:p text:style-name="Text_20_body"><text:span text:style-name="T1">Повестка заседания:</text:span></text:p>
      <text:p text:style-name="Text_20_body"><text:line-break/></text:p>
      <text:p text:style-name="Text_20_body">- О работе амбулаторно-поликлинического учреждения, обслуживающего взрослое население муниципального округа Митино, в 2014 году.</text:p>
      <text:p text:style-name="Text_20_body">Докладчик: Феоктистова Ольга Викторовна - исполняющий обязанности главного врача ГБУ «Городская поликлиника №180 Департамента здравоохранения города Москвы».</text:p>
      <text:p text:style-name="Text_20_body">- О работе амбулаторно-поликлинического учреждения, обслуживающего детское население муниципального округа Митино, в 2014 году.</text:p>
      <text:p text:style-name="Text_20_body">Докладчик: Чередникова Татьяна Александровна – главный врач ГБУ «Детская городская поликлиника № 140 Департамента здравоохранения города Москвы».</text:p>
      <text:p text:style-name="Text_20_body">- О работе государственного учреждения города Москвы, осуществляющего охрану, содержание и использование особо охраняемых природных территорий, расположенных в муниципальном округе Митино, в 2014 году.</text:p>
      <text:p text:style-name="Text_20_body">Докладчик: Якубов Рустам Рашидович – директор Дирекции природных территорий «Тушинский, Покровское-Стрешнево».</text:p>
      <text:p text:style-name="Text_20_body">- О благоустройстве территории муниципального округа Митино по адресу: Пятницкое шоссе, мкр.1, мкр.2, мкр.3.</text:p>
      <text:p text:style-name="Text_20_body">Докладчик: Железняк Олег Сергеевич – первый заместитель главы управы района Митино.</text:p>
      <text:p text:style-name="Text_20_body">Содокладчик: Анашкин Юрий Александрович – председатель Комиссии по развитию муниципального округа Митино.</text:p>
      <text:p text:style-name="Text_20_body">- О согласовании проекта изменения схемы размещения нестационарных торговых объектов.</text:p>
      <text:p text:style-name="Text_20_body">Докладчик: Кулаков Валерий Валентинович – заместитель главы управы района Митино.</text:p>
      <text:p text:style-name="Text_20_body">Содокладчик: Анашкин Юрий Александрович – председатель Комиссии по развитию муниципального округа Митино.</text:p>
      <text:p text:style-name="Text_20_body">- О проекте межевания территории квартала района Митино, ограниченного улицей Генерала Белобородова, 1-м Пенягинским переулком, Волоцким переулком.</text:p>
      <text:p text:style-name="Text_20_body">Докладчик: Жуков Роман Владимирович – заместитель главы управы района Митино.</text:p>
      <text:p text:style-name="Text_20_body">- О проекте межевания территории квартала района Митино, ограниченного улицей Генерала Белобородова, Пенягинской улицей, внутриквартальным проездом.</text:p>
      <text:p text:style-name="Text_20_body">Докладчик: Жуков Роман Владимирович – заместитель главы управы района Митино.</text:p>
      <text:p text:style-name="Text_20_body">- О проекте планировки территории линейного объекта-кабельного тоннеля 220 кВ ПС «Ильинская» по адресу: района Митино, ул. Генерала Белобородова.</text:p>
      <text:p text:style-name="Text_20_body">Докладчик: Жуков Роман Владимирович – заместитель главы управы района Митино.</text:p>
      <text:p text:style-name="Text_20_body">- О согласовании проекта решения о переводе жилого помещения в нежилое по адресу: Москва, Митинская ул., дом 48, кв.69.</text:p>
      <text:p text:style-name="Text_20_body">Докладчик: Анашкин Юрий Александрович – председатель Комиссии по развитию муниципального округа Митино.</text:p>
      <text:p text:style-name="Text_20_body">- О внесении изменений в Устав муниципального округа Митино</text:p>
      <text:p text:style-name="Text_20_body">Докладчик: Кононов Игорь Геннадьевич – глава муниципального округа Митино.</text:p>
      <text:p text:style-name="Text_20_body">- Об организации и проведении тематических мероприятий по военно-патриотическому воспитанию в муниципальном округе Митино.</text:p>
      <text:p text:style-name="Text_20_body">Докладчик: Кононов Игорь Геннадьевич – глава муниципального округа Митино.</text:p>
      <text:p text:style-name="Text_20_body">- О поощрении главы муниципального округа Митино по итогам 2014 года.</text:p>
      <text:p text:style-name="Text_20_body">Докладчик: Мухина Наталья Борисовна – депутат Совета депутатов муниципального округа Митино, председатель Бюджетно-финансовой Комиссии.</text:p>
      <text:p text:style-name="Text_20_body">- О внесении изменений в решение Совета депутатов муниципального округа Митино от 16.12.2014 № 15-19 <text:span text:style-name="T1">«</text:span>О бюджете муниципального округа Митино на 2015 год и плановый период 2016 и 2017 годов».</text:p>
      <text:p text:style-name="Text_20_body">Докладчик: Чепасова Тамара Эдуардовна - депутат Совета депутатов муниципального округа Митино, член бюджетно-финансовой Комиссии муниципального округа Митино.</text:p>
      <text:p text:style-name="Text_20_body">Разное:</text:p>
      <text:p text:style-name="Text_20_body">- о выполнении мероприятий по решению депутатов об оказании материальной помощи льготным категориям граждан, проживающим на территории муниципального округа Митино в 2014 году (Кононов И.Г.).</text:p>
      <text:p text:style-name="Text_20_body"><text:span text:style-name="T2">ПРОЕКТ по состоянию на 12.02.2015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569454.html" office:name=""><text:span text:style-name="Definition">http://mitino.mos.ru/presscenter/important/detail/156945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3:46Z</meta:creation-date>
    <dc:date>2023-07-25T23:33:46Z</dc:date>
  </office:meta>
</office:document-meta>
</file>