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здольная-масленица-в-кц-митино"/>«Раздольная масленица» в КЦ "Митино"<text:bookmark-end text:name="раздольная-масленица-в-кц-митино"/></text:h>
      <text:p text:style-name="First_20_paragraph">11.02.2015</text:p>
      <text:p text:style-name="Text_20_body"><text:span text:style-name="T1">18 февраля 2015 года 16.00 в Культурном Центре "Митино" состоится Праздник Масленицы «Раздольная масленица».</text:span></text:p>
      <text:p text:style-name="Text_20_body"><text:line-break/></text:p>
      <text:p text:style-name="Text_20_body">Провожаем зиму и ненастья, закликаем весну и радость.</text:p>
      <text:p text:style-name="Text_20_body">Приглашаем друзей с семьями, удальцов и красавиц!</text:p>
      <text:p text:style-name="Text_20_body"><text:line-break/></text:p>
      <text:p text:style-name="Text_20_body">На Открытой площадке Культурного центра «Митино» в лучших традициях русского народа пройдёт весёлый праздник Масленицы.</text:p>
      <text:p text:style-name="Text_20_body"><text:line-break/></text:p>
      <text:p text:style-name="Text_20_body">Перед зрителями выступит фольклорный коллектив «Россияночка».</text:p>
      <text:p text:style-name="Text_20_body"><text:line-break/></text:p>
      <text:p text:style-name="Text_20_body">Радостное настроение гостей, весёлые шутки, прибаутки, хороводы, игры, мастер-классы, станут главной составляющей замечательного праздника.</text:p>
      <text:p text:style-name="Text_20_body"><text:line-break/></text:p>
      <text:p text:style-name="Text_20_body">Здесь можно будет полакомиться масленичными блинами, согреться чаем, и собственными руками сделать куклу-Масленичку на творческих мастер-классах.</text:p>
      <text:p text:style-name="Text_20_body"><text:line-break/></text:p>
      <text:p text:style-name="Text_20_body">Адрес: открытая площадка КЦ «Митино» (Митинская 31/1)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575528.html" office:name=""><text:span text:style-name="Definition">http://mitino.mos.ru/presscenter/important/detail/157552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42Z</meta:creation-date>
    <dc:date>2023-07-25T23:23:42Z</dc:date>
  </office:meta>
</office:document-meta>
</file>