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ессмертный-полк-москва"/>Бессмертный Полк – Москва<text:bookmark-end text:name="бессмертный-полк-москва"/></text:h>
      <text:p text:style-name="First_20_paragraph">12.03.2015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651105.html" office:name=""><text:span text:style-name="Definition">http://mitino.mos.ru/presscenter/important/detail/1651105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46Z</meta:creation-date>
    <dc:date>2023-07-25T23:32:46Z</dc:date>
  </office:meta>
</office:document-meta>
</file>