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ана-каникулярия.-лето-территория-детских-игр-активностей-и-развлечений-в-кц-митино"/>«Страна Каникулярия. Лето» Территория детских игр, активностей и развлечений в КЦ "Митино"<text:bookmark-end text:name="страна-каникулярия.-лето-территория-детских-игр-активностей-и-развлечений-в-кц-митино"/></text:h>
      <text:p text:style-name="First_20_paragraph">09.06.2015</text:p>
      <text:p text:style-name="Text_20_body"><text:span text:style-name="T1">1 июня - 24 августа 2015 года</text:span></text:p>
      <text:p text:style-name="Text_20_body"><text:span text:style-name="T1">11.00 – 19.00 кроме субботы и воскресенья</text:span></text:p>
      <text:p text:style-name="Text_20_body"><text:span text:style-name="T1">«Страна Каникулярия. Лето» Территория детских игр, активностей и развлечений</text:span></text:p>
      <text:p text:style-name="Text_20_body">Культурный центр «Митино» в период летних каникул приглашает посетить Территорию детских игр, активностей и развлечений.<text:line-break/>Для детей работают интерактивные площадки:<text:line-break/>- игровая деятельность (спортивно-развлекательные и настольные игры)<text:line-break/>- атр-площадка «Мир в красках» (изобразительное творчество, раскраски)<text:line-break/>- мультклуб<text:line-break/><text:line-break/>Дети до 10 лет – под присмотром взрослых<text:line-break/><text:line-break/>Ежедневно, кроме субботы и воскр.<text:line-break/>Вход свободный.<text:line-break/>Митинская 31/1</text:p>
      <text:p text:style-name="Text_20_body"><text:line-break/></text:p>
      <text:p text:style-name="Text_20_body">Адрес страницы: <text:a xlink:type="simple" xlink:href="http://mitino.mos.ru/presscenter/important/detail/1925102.html" office:name=""><text:span text:style-name="Definition">http://mitino.mos.ru/presscenter/important/detail/192510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3:32Z</meta:creation-date>
    <dc:date>2023-07-25T23:23:32Z</dc:date>
  </office:meta>
</office:document-meta>
</file>