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программа-по-обеспечению-автовладельцев-машиноместами-в-паркингах-во-всех-округах-г.-москвы"/>Государственная программа по обеспечению автовладельцев машиноместами в паркингах во всех округах г. Москвы<text:bookmark-end text:name="государственная-программа-по-обеспечению-автовладельцев-машиноместами-в-паркингах-во-всех-округах-г.-москвы"/></text:h>
      <text:p text:style-name="First_20_paragraph">17.06.2015</text:p>
      <text:p text:style-name="Text_20_body"><text:line-break/></text:p>
      <text:p text:style-name="Text_20_body">Адрес страницы: <text:a xlink:type="simple" xlink:href="http://mitino.mos.ru/presscenter/important/detail/1941603.html" office:name=""><text:span text:style-name="Definition">http://mitino.mos.ru/presscenter/important/detail/194160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7:08Z</meta:creation-date>
    <dc:date>2023-07-25T23:17:08Z</dc:date>
  </office:meta>
</office:document-meta>
</file>