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T3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ворец-творчества-детей-и-молодежи-гбоудо-дтдм-приглашает-в-кружки-и-секции"/>Дворец творчества детей и молодежи (ГБОУДО ДТДМ) приглашает в кружки и секции<text:bookmark-end text:name="дворец-творчества-детей-и-молодежи-гбоудо-дтдм-приглашает-в-кружки-и-секции"/></text:h>
      <text:p text:style-name="First_20_paragraph">23.06.2015</text:p>
      <text:p text:style-name="Text_20_body"><text:span text:style-name="T1">Государственное бюджетное образовательное учреждение</text:span></text:p>
      <text:p text:style-name="Text_20_body"><text:span text:style-name="T1">дополнительного образования Дворец творчества детей и молодежи</text:span></text:p>
      <text:p text:style-name="Text_20_body"><text:span text:style-name="T1">(ГБОУДО ДТДМ)</text:span></text:p>
      <text:p text:style-name="Text_20_body"><text:span text:style-name="T1">приглашает в кружки, секции на 2015 - 2016 учебный год</text:span></text:p>
      <text:p text:style-name="Text_20_body"><text:span text:style-name="T1">по следующим направлениям:</text:span></text:p>
      <text:p text:style-name="Text_20_body"><text:span text:style-name="T2">Детские объединения:</text:span></text:p>
      <text:p text:style-name="Text_20_body">Ø <text:span text:style-name="T1">Английский язык</text:span> для детей 8-12 лет по программам, включающим развивающие занятия, дискуссии, инсценировки и презентации.</text:p>
      <text:p text:style-name="Text_20_body">Ø <text:span text:style-name="T1">Интеллектуальное развитие</text:span> для подростков 12-14 лет по проектно-исследовательской деятельности, владению эвристиками.</text:p>
      <text:p text:style-name="Text_20_body">Ø <text:span text:style-name="T1">Компьютерная грамотность</text:span> для детей 8-12 лет, включающая: основы информатики, десятипальцевый метод печати, работу с текстом, компьютерной графикой, презентациями, проектную деятельность.</text:p>
      <text:p text:style-name="Text_20_body">Ø <text:span text:style-name="T1">Художественно-творческое развитие</text:span> для детей 8-15 лет, включающее рукоделие, бисеро и веревочное плетение, резьбу по дереву, выжигание, различные виды росписи по дереву и экспериментальной живописи. Работа с бумагой в технике «скрапбукинг».</text:p>
      <text:p text:style-name="Text_20_body">Ø <text:span text:style-name="T1">Шахматы</text:span> для детей 8-14 лет.</text:p>
      <text:p text:style-name="Text_20_body">Ø <text:span text:style-name="T1">Театральные студии</text:span> для детей 8-12 лет по обучению основам актерского мастерства и художественного слова.</text:p>
      <text:p text:style-name="Text_20_body">Ø <text:span text:style-name="T1">Экология и окружающий мир</text:span> для детей 8-10 лет.</text:p>
      <text:p text:style-name="Text_20_body">Ø <text:span text:style-name="T1">Группы раннего развития</text:span> для детей 1-3 лет (вместе с родителями), содействующие стимулированию ребенка раннего возраста к накоплению личного опыта и познанию в специально подготовленной развивающей среде.</text:p>
      <text:p text:style-name="Text_20_body">Для детей 3-6 лет содействие в формировании навыков счета, полноценной устной речи, начального чтения.</text:p>
      <text:p text:style-name="Text_20_body">Ø <text:span text:style-name="T1">Альтернативное творчество</text:span> для детей 7-12 лет, включающее цифровое рисование с основами графического дизайна, знакомство с основами мультипликации («Мультиварка»).</text:p>
      <text:p text:style-name="Text_20_body">Ø <text:span text:style-name="T1">Развивающие объединения</text:span> для детей 2-8 лет, включающие пальчиковую гимнастику, лепку, рисование, работу с пластичными материалами. Создание собственных уникальных творческих проектов.</text:p>
      <text:p text:style-name="Text_20_body">Ø <text:span text:style-name="T1">Плавание.</text:span> Для детей 4-6 лет обучение плаванию облегченными способами. Для детей 9-14 лет укрепление здоровья, формирование здорового образа жизни посредством обучения технике спортивных способов плавания.</text:p>
      <text:p text:style-name="Text_20_body"><text:span text:style-name="T2">Для взрослого населения</text:span> открыта запись в группы<text:span text:style-name="T3">:</text:span></text:p>
      <text:p text:style-name="Text_20_body">Ø <text:span text:style-name="T1">Фитнес для взрослых</text:span> в возрасте 18-30 лет.</text:p>
      <text:p text:style-name="Text_20_body">Ø <text:span text:style-name="T1">Вокал для взрослых</text:span> – индивидуальные занятия в возрасте 18-30 лет.</text:p>
      <text:p text:style-name="Text_20_body">Регистрация в учреждения дополнительного образования города Москвы осуществляется через <text:span text:style-name="T1">Портал государственных и муниципальных услуг города Москвы (</text:span><text:a xlink:type="simple" xlink:href="http://www.pgu.mos.ru/" office:name=""><text:span text:style-name="Definition"><text:span text:style-name="T1">http://www.pgu.mos.ru</text:span></text:span></text:a><text:span text:style-name="T1">).</text:span></text:p>
      <text:p text:style-name="Text_20_body">Для быстрого поиска на Портале используется сокращенное название учреждения: <text:span text:style-name="T1">ГБОУДО ДТДМ</text:span>.</text:p>
      <text:p text:style-name="Text_20_body"><text:span text:style-name="T1">Наш адрес: Москва, Ангелов переулок, д. 2, корп. 2 (метро «Пятницкое шоссе»)</text:span></text:p>
      <text:p text:style-name="Text_20_body"><text:span text:style-name="T1">Телефон: 8-495-751-99-94</text:span></text:p>
      <text:p text:style-name="Text_20_body"><text:line-break/></text:p>
      <text:p text:style-name="Text_20_body">Адрес страницы: <text:a xlink:type="simple" xlink:href="http://mitino.mos.ru/presscenter/important/detail/1955758.html" office:name=""><text:span text:style-name="Definition">http://mitino.mos.ru/presscenter/important/detail/1955758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4:03Z</meta:creation-date>
    <dc:date>2023-07-25T23:24:03Z</dc:date>
  </office:meta>
</office:document-meta>
</file>