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-мои-документы-северное-и-южное-тушино-приглашает"/>Центр «Мои документы» Северное и Южное Тушино приглашает<text:bookmark-end text:name="центр-мои-документы-северное-и-южное-тушино-приглашает"/></text:h>
      <text:p text:style-name="First_20_paragraph">06.11.2015</text:p>
      <text:p text:style-name="Text_20_body"><text:line-break/></text:p>
      <text:p text:style-name="Text_20_body">Адрес страницы: <text:a xlink:type="simple" xlink:href="http://mitino.mos.ru/presscenter/important/detail/2282423.html" office:name=""><text:span text:style-name="Definition">http://mitino.mos.ru/presscenter/important/detail/228242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8:46Z</meta:creation-date>
    <dc:date>2023-07-25T23:28:46Z</dc:date>
  </office:meta>
</office:document-meta>
</file>