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</office:automatic-styles>
  <office:body>
    <office:text>
      <text:h text:style-name="Heading_20_3" text:outline-level="3"><text:bookmark-start text:name="внимание-митино-и-строгино-участвуют-в-эстафете-фестивалей-межрайонных-советов-директоров-школ"/>Внимание ! Митино и Строгино участвуют в Эстафете фестивалей межрайонных советов директоров школ<text:bookmark-end text:name="внимание-митино-и-строгино-участвуют-в-эстафете-фестивалей-межрайонных-советов-директоров-школ"/></text:h>
      <text:p text:style-name="First_20_paragraph">18.02.2016</text:p>
      <text:p text:style-name="Text_20_body"><text:line-break/></text:p>
      <text:p text:style-name="Text_20_body"><text:line-break/></text:p>
      <text:p text:style-name="Text_20_body"><text:span text:style-name="T1">6 февраля стартовал Фестиваль среди образовательных организаций районов города Москвы «Наши общие возможности - наши общие результаты" - так звучит название данного фестиваля, и действительно нашему району есть чем гордиться.</text:span></text:p>
      <text:p text:style-name="Text_20_body"><text:line-break/></text:p>
      <text:p text:style-name="Text_20_body">Возможностей для применения инновационных методов в образовании стало гораздо больше.</text:p>
      <text:p text:style-name="Text_20_body"><text:line-break/></text:p>
      <text:p text:style-name="Text_20_body">Наши дети побеждают во всероссийских, международных предметных и межпредметных олимпиадах, изобретают, проводят исследовательские работы и активно занимаются спортом.</text:p>
      <text:p text:style-name="Text_20_body"><text:line-break/></text:p>
      <text:p text:style-name="Text_20_body">Итоговым отчетом работы образовательных организаций и Фестиваля стал фильм.</text:p>
      <text:p text:style-name="Text_20_body"><text:line-break/></text:p>
      <text:p text:style-name="Text_20_body">Отдав свой голос в поддержку данного ВИДЕО, Вы вносите свой вклад в развитие московского образования, открываете новые возможности образования для наших детей.</text:p>
      <text:p text:style-name="Text_20_body"><text:line-break/></text:p>
      <text:p text:style-name="Text_20_body">ПРОСИМ ПРОГОЛОСОВАТЬ за ВИДЕО #30 Фестиваля межрайонного совета директоров школ Митино-Строгино!</text:p>
      <text:p text:style-name="Text_20_body"><text:line-break/></text:p>
      <text:p text:style-name="Text_20_body">Ссылка на голосование : <text:a xlink:type="simple" xlink:href="http://estafeta.mcko.ru/" office:name=""><text:span text:style-name="Definition">http://estafeta.mcko.ru/</text:span></text:a></text:p>
      <text:p text:style-name="Text_20_body"><text:line-break/></text:p>
      <table:table table:name="Table1" table:style-name="Table1">
        <table:table-column table:style-name="Table1.A"/>
        <table:table-row>
          <table:table-cell table:style-name="TableRowCell" office:value-type="string">
            <text:p text:style-name="Table_20_Contents"><text:span text:style-name="T2">Видео #30 Гимназия 1538</text:span></text:p>
          </table:table-cell>
        </table:table-row>
      </table:table>
      <text:p text:style-name="First_20_paragraph">Голосование продлится до 12.00 22 февраля</text:p>
      <text:p text:style-name="Text_20_body"><text:line-break/></text:p>
      <text:p text:style-name="Text_20_body">Адрес страницы: <text:a xlink:type="simple" xlink:href="http://mitino.mos.ru/presscenter/important/detail/2532528.html" office:name=""><text:span text:style-name="Definition">http://mitino.mos.ru/presscenter/important/detail/253252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2:57Z</meta:creation-date>
    <dc:date>2023-07-25T23:22:57Z</dc:date>
  </office:meta>
</office:document-meta>
</file>