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3-совета-депутатов-муниципального-округа-митино-от-1-марта-2016-года"/>Заседание №3 Совета депутатов муниципального округа Митино от «1» марта 2016 года<text:bookmark-end text:name="заседание-3-совета-депутатов-муниципального-округа-митино-от-1-марта-2016-года"/></text:h>
      <text:p text:style-name="First_20_paragraph">29.02.2016</text:p>
      <text:p text:style-name="Text_20_body"><text:span text:style-name="T1">1 марта 2016 года в 17-00 состоится заседание №3 Совета депутатов муниципального округа Митино.</text:span></text:p>
      <text:p text:style-name="Text_20_body">Заседание состоится по адресу: ул. Митинская, д.35.</text:p>
      <text:p text:style-name="Text_20_body">С повесткой заседания можно ознакомится <text:a xlink:type="simple" xlink:href="http://mitino.mos.ru/municipal/meetings-of-the-board-of-deputies/agenda/" office:name="Повестки заседаний Совета депутатов муниципального округа Митино"><text:span text:style-name="Definition">тут</text:span></text:a>.</text:p>
      <text:p text:style-name="Text_20_body"><text:line-break/></text:p>
      <text:p text:style-name="Text_20_body">Адрес страницы: <text:a xlink:type="simple" xlink:href="http://mitino.mos.ru/presscenter/important/detail/2558268.html" office:name=""><text:span text:style-name="Definition">http://mitino.mos.ru/presscenter/important/detail/255826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35Z</meta:creation-date>
    <dc:date>2023-07-25T23:33:35Z</dc:date>
  </office:meta>
</office:document-meta>
</file>