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4-совета-депутатов-муниципального-округа-митино-от-15-марта-2016-года"/>Заседание №4 Совета депутатов муниципального округа Митино от «15» марта 2016 года<text:bookmark-end text:name="заседание-4-совета-депутатов-муниципального-округа-митино-от-15-марта-2016-года"/></text:h>
      <text:p text:style-name="First_20_paragraph">11.03.2016</text:p>
      <text:p text:style-name="Text_20_body"><text:span text:style-name="T1">15 марта 2016 года в 17-00 состоится заседание №4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2590734.html" office:name=""><text:span text:style-name="Definition">http://mitino.mos.ru/presscenter/important/detail/259073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31Z</meta:creation-date>
    <dc:date>2023-07-25T23:33:31Z</dc:date>
  </office:meta>
</office:document-meta>
</file>