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иказ-департамента-культуры-города-москвы-об-организации-в-2016-году-выездного-отдыха-и-оздоровления-детей-льготных-категорий-имеющих-место-жительства-в-городе-москве"/>Приказ Департамента Культуры города Москвы "Об организации в 2016 году выездного отдыха и оздоровления детей льготных категорий, имеющих место жительства в городе Москве"<text:bookmark-end text:name="приказ-департамента-культуры-города-москвы-об-организации-в-2016-году-выездного-отдыха-и-оздоровления-детей-льготных-категорий-имеющих-место-жительства-в-городе-москве"/></text:h>
      <text:p text:style-name="First_20_paragraph">16.03.2016</text:p>
      <text:p text:style-name="Text_20_body"><text:span text:style-name="T1">Приказ Департамента Культуры города Москвы "Об организации в 2016 году выездного отдыха и оздоровления детей льготных категорий, имеющих место жительства в городе Москве"</text:span></text:p>
      <text:p text:style-name="Text_20_body"><text:span text:style-name="T1"> </text:span></text:p>
      <text:p text:style-name="Text_20_body"><text:a xlink:type="simple" xlink:href="/Порядок.pdf" office:name=""><text:span text:style-name="Definition">Порядок организации в 2016 году выездного отдыха и оздоровления детей льготных категорий, имеющих место жительства в городе Москве"</text:span></text:a></text:p>
      <text:p text:style-name="Text_20_body"><text:a xlink:type="simple" xlink:href="/Приложение%201.pdf" office:name=""><text:span text:style-name="Definition">Заявление на предоставление путевки на отдых и оздоровление детей. Приложение 1</text:span></text:a></text:p>
      <text:p text:style-name="Text_20_body"><text:a xlink:type="simple" xlink:href="/Приложение%202.pdf" office:name=""><text:span text:style-name="Definition">Заявление на предоставление путевки на отдых и оздоровление детей. Приложение 2</text:span></text:a></text:p>
      <text:p text:style-name="Text_20_body"><text:line-break/></text:p>
      <text:p text:style-name="Text_20_body">Адрес страницы: <text:a xlink:type="simple" xlink:href="http://mitino.mos.ru/presscenter/important/detail/2603959.html" office:name=""><text:span text:style-name="Definition">http://mitino.mos.ru/presscenter/important/detail/260395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4:50Z</meta:creation-date>
    <dc:date>2023-07-25T23:24:50Z</dc:date>
  </office:meta>
</office:document-meta>
</file>