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юридическая-помощь"/>Бесплатная юридическая помощь<text:bookmark-end text:name="бесплатная-юридическая-помощь"/></text:h>
      <text:p text:style-name="First_20_paragraph">22.03.2016</text:p>
      <text:p text:style-name="Text_20_body">Информируем жителей района, что адвокат Московской коллегии адвокатов "Консул групп" Дайнеко Ирина Валерьевна оказывает бесплатную юридическую помощь населению.</text:p>
      <text:p text:style-name="Text_20_body">На основании ст. 48 Конституции РФ каждому гражданину гарантируется право на получение квалифицированной юридической помощи. В случаях, предусмотренных законодательством, юридическая помощь оказывается бесплатно. В частности ст.18 Федерального закона от 21 ноября 2011 года №324-ФЗ «О бесплатной юридической помощи в Российской Федерации»; Закона города Москвы от 4 октября 2006гю №48 «Об оказании адвокатами бесплатной юридической помощи гражданам Российской Федерации в городе Москве»</text:p>
      <text:p text:style-name="Text_20_body">В свою очередь квалифицированную юридическую помощь на территории РФ оказывает именно институт адвокатуры.</text:p>
      <text:p text:style-name="Text_20_body">В данный момент адвокаты Московской коллегии адвокатов "Консул групп" являются непосредственными участниками социальной программы по созданию центров бесплатной юридической помощи и оказанию бесплатной квалифицированной юридической помощи населению.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2632263.html" office:name=""><text:span text:style-name="Definition">http://mitino.mos.ru/presscenter/important/detail/263226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9:02Z</meta:creation-date>
    <dc:date>2023-07-25T23:19:02Z</dc:date>
  </office:meta>
</office:document-meta>
</file>