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общи-где-торгуют-смертью-твой-звонок-может-спасти-чью-то-жизнь"/>Сообщи, где торгуют смертью! Твой звонок может спасти чью-то жизнь!<text:bookmark-end text:name="сообщи-где-торгуют-смертью-твой-звонок-может-спасти-чью-то-жизнь"/></text:h>
      <text:p text:style-name="First_20_paragraph">22.03.2016</text:p>
      <text:p text:style-name="Text_20_body"><text:span text:style-name="T1">Сообщи, где торгуют смертью! Твой звонок может спасти чью-то жизнь!</text:span></text:p>
      <text:p text:style-name="Text_20_body"><text:line-break/></text:p>
      <text:p text:style-name="Text_20_body">С 14 по 25 марта 2016 года в Москве проходит I этап Всероссийской антинаркотической акции <text:span text:style-name="T2">«Сообщи, где торгуют смертью»</text:span></text:p>
      <text:p text:style-name="Text_20_body">Цель Акции - дать возможность каждому жителю столицы задать вопросы и поделиться своими предложениями по профилактике наркомании, лечению и реабилитации наркозависимых. Также в ходе Акции особое внимание будет уделено информации о фактах незаконного оборота и немедицинского потребления наркотиков.</text:p>
      <text:p text:style-name="Text_20_body"><text:line-break/></text:p>
      <text:p text:style-name="Text_20_body"><text:span text:style-name="T2">Сведения о телефонных линиях, задействованных в акции «Сообщи, где торгуют смертью»</text:span></text:p>
      <text:p text:style-name="Text_20_body"><text:line-break/></text:p>
      <text:p text:style-name="Text_20_body"><text:span text:style-name="T2">Управление ФСКН России и г. Москве</text:span> <text:a xlink:type="simple" xlink:href="http://77.fskn.gov.ru/" office:name=""><text:span text:style-name="Definition">http://77.fskn.gov.ru/ </text:span></text:a></text:p>
      <text:p text:style-name="Text_20_body">Телефон доверия: 8-495-316-86-55 (для приема от населения оперативной информации о фактах незаконного оборота и немедицинского потребления наркотиков, а также предложений по повышению профилактической работы).</text:p>
      <text:p text:style-name="Text_20_body">Время работы: ежедневно, круглосуточно</text:p>
      <text:p text:style-name="Text_20_body"><text:line-break/></text:p>
      <text:p text:style-name="Text_20_body"><text:span text:style-name="T2">Служба по СЗАО и г. Зеленограду</text:span> 8(499) 194-00-37</text:p>
      <text:p text:style-name="Text_20_body"><text:line-break/></text:p>
      <text:p text:style-name="Text_20_body"><text:span text:style-name="T2">Московский научно-практический центр наркологии Департамента здравоохранения г. Москвы</text:span></text:p>
      <text:p text:style-name="Text_20_body">Телефон: 8(495)709-64-04 (для консультации населения со специалистами в области наркологии по вопросам профилактики наркомании, лечения и реабилитации наркозависимых).</text:p>
      <text:p text:style-name="Text_20_body"><text:line-break/></text:p>
      <text:p text:style-name="Text_20_body"><text:span text:style-name="T2">Центр экстренной психологической помощи Московского городского психолого-педагогического университета</text:span> </text:p>
      <text:p text:style-name="Text_20_body">Телефон: 8(495)624 60-01 (для консультации детей, подростков и родителей по вопросам профилактики наркомании и оказания им необходимой психологической * помощи и информационной поддержки).</text:p>
      <text:p text:style-name="Text_20_body"><text:line-break/></text:p>
      <text:p text:style-name="Text_20_body"><text:span text:style-name="T2">Государственное учреждение Городской центр Дети улиц </text:span></text:p>
      <text:p text:style-name="Text_20_body">Телефон- 8(495)637-29-68 (для консультации населения по вопросам наркомании и оказания им необходимой психологической помощи). </text:p>
      <text:p text:style-name="Text_20_body"><text:line-break/></text:p>
      <text:p text:style-name="Text_20_body">Адрес страницы: <text:a xlink:type="simple" xlink:href="http://mitino.mos.ru/presscenter/important/detail/2632391.html" office:name=""><text:span text:style-name="Definition">http://mitino.mos.ru/presscenter/important/detail/2632391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26:51Z</meta:creation-date>
    <dc:date>2023-07-25T23:26:51Z</dc:date>
  </office:meta>
</office:document-meta>
</file>