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памятка-безопасности-что-делать-если-вы-стали-заложником-террористов"/>Памятка безопасности: Что делать если вы стали заложником террористов<text:bookmark-end text:name="памятка-безопасности-что-делать-если-вы-стали-заложником-террористов"/></text:h>
      <text:p text:style-name="First_20_paragraph">26.04.2016</text:p>
      <text:p text:style-name="Text_20_body"><text:span text:style-name="T1">Захват может произойти в транспорте, в учреждении, на улице, в квартире и во всех случаях человеческая жизнь становится ни чем иным, как предметом торга для террористов.</text:span></text:p>
      <text:h text:style-name="Heading_20_3" text:outline-level="3"><text:bookmark-start text:name="section"/><text:line-break/><text:bookmark-end text:name="section"/></text:h>
      <text:h text:style-name="Heading_20_3" text:outline-level="3"><text:bookmark-start text:name="если-вы-оказались-в-заложниках-рекомендуем-придерживаться-следующих-правил-поведения"/>Если вы оказались в заложниках, рекомендуем придерживаться следующих правил поведения<text:bookmark-end text:name="если-вы-оказались-в-заложниках-рекомендуем-придерживаться-следующих-правил-поведения"/></text:h>
      <text:list text:style-name="L1">
        <text:list-item>
          <text:p text:style-name="P1">не допускайте действий, которые могут спровоцировать террористов к применению оружия и привести к человеческим жертвам;</text:p>
        </text:list-item>
        <text:list-item>
          <text:p text:style-name="P1">будьте готовы к применению террористами повязок на глаза, кляпов, наручников или веревок;</text:p>
        </text:list-item>
        <text:list-item>
          <text:p text:style-name="P1">переносите лишения, оскорбления и унижения, не смотрите преступникам в глаза (для нервного человека это сигнал к агрессии), не ведите себя вызывающе;</text:p>
        </text:list-item>
        <text:list-item>
          <text:p text:style-name="P1">не пытайтесь оказывать сопротивление, не проявляйте ненужного героизма, пытаясь разоружить бандита или прорваться к выходу или окну;</text:p>
        </text:list-item>
        <text:list-item>
          <text:p text:style-name="P1">если вас заставляют выйти из помещения, говоря, что вы взяты в заложники, не сопротивляйтесь;</text:p>
        </text:list-item>
        <text:list-item>
          <text:p text:style-name="P1">если с вами находятся дети, найдите для них безопасное место, постарайтесь закрыть их от случайных пуль, по возможности находитесь рядом с ними;</text:p>
        </text:list-item>
        <text:list-item>
          <text:p text:style-name="P1">при необходимости выполняйте требования преступников, не противоречьте им, не рискуйте жизнью окружающих и своей собственной, старайтесь не допускать истерики и паники;</text:p>
        </text:list-item>
        <text:list-item>
          <text:p text:style-name="P1">в случае когда необходима медицинская помощь, говорите спокойно и кратко, не нервируя бандитов, ничего не предпринимайте, пока не получите разрешения.</text:p>
        </text:list-item>
      </text:list>
      <text:p text:style-name="First_20_paragraph">Будьте внимательны, постарайтесь запомнить приметы преступников, отличительные черты их лиц, одежду, имена, клички, возможные шрамы и татуировки, особенности речи и манеры поведения, тематику разговоров и т.п. Помните, что, получив сообщение о вашем захвате, спецслужбы уже начали действовать и предпримут все необходимое для вашего освобождения.</text:p>
      <text:p text:style-name="Text_20_body">Во время проведения спецслужбами операции по вашему освобождению неукоснительно соблюдайте следующие требования: лежите на полу лицом вниз, голову закройте руками и не двигайтесь; ни в коем случае не бегите навстречу сотрудникам спецслужб или от них, так как они могут принять вас за преступника; если есть возможность, держитесь подальше от проемов дверей и окон.</text:p>
      <text:h text:style-name="Heading_20_3" text:outline-level="3"><text:bookmark-start text:name="если-вас-захватили-в-заложники-помните-что-ваше-собственное-поведение-может-повлиять-на-обращение-с-вами"/>Если Вас захватили в заложники, помните, что ваше собственное поведение может повлиять на обращение с вами<text:bookmark-end text:name="если-вас-захватили-в-заложники-помните-что-ваше-собственное-поведение-может-повлиять-на-обращение-с-вами"/></text:h>
      <text:list text:style-name="L2">
        <text:list-item>
          <text:p text:style-name="P2">Сохраняйте спокойствие и самообладание. Определите, что происходит. Решение оказать сопротивление или отказаться от этого должно быть взвешенным и соответствовать опасности превосходящих сил террористов. Не сопротивляйтесь. Это может повлечь еще большую жестокость. Будьте настороже. Сосредоточьте ваше внимание на звуках, движениях, займитесь умственными упражнениями.</text:p>
        </text:list-item>
        <text:list-item>
          <text:p text:style-name="P2">Будьте готовы к «спартанским» условиям жизни: неадекватной пище и условиям проживания; неадекватным туалетным удобствам. Если есть возможность, обязательно соблюдайте правила личной гигиены. При наличии проблем со здоровьем, убедитесь, что вы взяли с собой необходимые лекарства, сообщите охранникам о проблемах со здоровьем, при необходимости просите об оказании медицинской помощи или предоставлении лекарств. Будьте готовы объяснить наличие у вас каких-либо документов, номеров телефонов и т.п.</text:p>
        </text:list-item>
        <text:list-item>
          <text:p text:style-name="P2">Не давайте ослабнуть своему сознанию. Разработайте программу возможных упражнений (как умственных, так и физических). Постоянно тренируйте память: вспоминайте исторические даты, фамилии знакомых людей, номера телефонов и т.п. Насколько позволяют силы и пространство помещения, занимайтесь физическими упражнениями.</text:p>
        </text:list-item>
        <text:list-item>
          <text:p text:style-name="P2">Спросите у охранников, можно ли читать, писать, пользоваться средствами личной гигиены и т.п.</text:p>
        </text:list-item>
        <text:list-item>
          <text:p text:style-name="P2">Если вам дали возможность поговорить с родственниками по телефону, держите себя в руках, не плачьте, не кричите, говорите коротко и по существу. Попробуйте установить контакт с охранниками. Объясните им, что вы тоже человек. Покажите им фотографии членов вашей семьи. Не старайтесь обмануть их.</text:p>
        </text:list-item>
        <text:list-item>
          <text:p text:style-name="P2">Если охранники на контакт не идут, разговаривайте как бы сами с собой, читайте вполголоса стихи или пойте.</text:p>
        </text:list-item>
        <text:list-item>
          <text:p text:style-name="P2">Обязательно ведите счет времени, отмечая с помощью спичек, камешков или черточек на стене прошедшие дни.</text:p>
        </text:list-item>
        <text:list-item>
          <text:p text:style-name="P2">Если вы оказались запертыми в каком-либо помещении, то постарайтесь привлечь чье-либо внимание. Для этого разбейте оконное стекло и позовите на помощь, при наличии спичек подожгите бумагу и поднесите ближе к пожарному датчику и т.п.</text:p>
        </text:list-item>
      </text:list>
      <text:p text:style-name="First_20_paragraph">Никогда не теряйте надежду на благополучный исход. Помните, чем больше времени пройдет, тем больше у вас шансов на спасение.</text:p>
      <text:p text:style-name="Text_20_body"><text:line-break/></text:p>
      <text:p text:style-name="Text_20_body">Адрес страницы: <text:a xlink:type="simple" xlink:href="http://mitino.mos.ru/presscenter/important/detail/2853220.html" office:name=""><text:span text:style-name="Definition">http://mitino.mos.ru/presscenter/important/detail/285322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5:59Z</meta:creation-date>
    <dc:date>2023-07-25T23:25:59Z</dc:date>
  </office:meta>
</office:document-meta>
</file>