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организация-летнего-отдыха"/>Организация летнего отдыха<text:bookmark-end text:name="организация-летнего-отдыха"/></text:h>
      <text:p text:style-name="First_20_paragraph">01.06.2016</text:p>
      <text:p text:style-name="Text_20_body">На базе <text:span text:style-name="T1">ГБУ Центра поддержки семьи и детства</text:span> Северо-Западного административного округа в рамках летней программы «Московская смена» запланировано функционирование летнего лагеря <text:span text:style-name="T1">по адресу:</text:span> Пятницкое ш., д.36, корп.2. Будут участвовать по 60 детей в смену. По адресу: Митинская ул., д.55 – 40 детей в смену.</text:p>
      <text:p text:style-name="Text_20_body"><text:span text:style-name="T1">Информация по телефону:</text:span> 8(495) 794-30-57</text:p>
      <text:p text:style-name="Text_20_body"><text:span text:style-name="T1">График работы:</text:span> понедельник-пятница с 9.00 до 18.00</text:p>
      <text:p text:style-name="Text_20_body"><text:span text:style-name="T1">Три смены</text:span> по 21 день (июнь, июль, август).</text:p>
      <text:p text:style-name="Text_20_body">Для детей разработана активная и разнообразная программа для развития творческого потенциала (мастер-классы, спортивные и развлекательные мероприятия, экскурсии, тренинги и другая досуговая деятельность).</text:p>
      <text:p text:style-name="Text_20_body">На базе школы <text:span text:style-name="T1">ГБОУ СОШ № 1747</text:span> с 1 по 30 июня 2016 года</text:p>
      <text:p text:style-name="Text_20_body"><text:span text:style-name="T1">по адресу:</text:span> 3-й Митинский пер., д.12 корп.2 будет функционировать лагерь «Вокруг света за 24 дня». Программа рассчитана на 100 детей, группы будут формироваться по 25 человек и по возрастной категории. 3-х разовое питание.</text:p>
      <text:p text:style-name="Text_20_body"><text:span text:style-name="T1">График работы:</text:span> понедельник-пятница с 9.00 до 18.00</text:p>
      <text:p text:style-name="Text_20_body"><text:span text:style-name="T1">Информация по телефону:</text:span> 8(495) 751-90-20.</text:p>
      <text:p text:style-name="Text_20_body">На базе <text:span text:style-name="T1">ГБУ СДЦ «Фортуна»</text:span> в летний период планируется функционирование 19 кружков и секций в соответствии с расписанием.</text:p>
      <text:p text:style-name="Text_20_body"><text:span text:style-name="T1">По адресу:</text:span> ул. Пятницкое шоссе, д.45 в помещение ГБУ СДЦ «Фортуна» будут работать секции дартс, шахматы, новус, теннис в свободном режиме для посещения в соответствии с графиком работы учреждения.</text:p>
      <text:p text:style-name="Text_20_body"><text:span text:style-name="T1">По адресам:</text:span> ул. Пятницкое шоссе, д.6, корп. 3 и ул. Генерала Белобородова, д.14,корп.2, будут функционировать тренажёрные залы.</text:p>
      <text:p text:style-name="Text_20_body"><text:span text:style-name="T1">График работы</text:span> с понедельника по пятницу с 10.00 до 22.00 и в субботу с 10.00 до 15.00 часов для детей от 14 лет (платно).</text:p>
      <text:p text:style-name="Text_20_body"><text:span text:style-name="T1">Информация по телефону:</text:span> 8(495) 759-60-00.</text:p>
      <text:p text:style-name="Text_20_body">На базе <text:span text:style-name="T1">ГБУ «Культурный центр» Митино</text:span> в летний период пройдет ряд культурно-массовых мероприятий. Информация по телефону: 8(495) 794-10-20.</text:p>
      <text:p text:style-name="Text_20_body"><text:span text:style-name="T1">В летний период также запланировано проведение следующих мероприятий:</text:span></text:p>
      <text:p text:style-name="Text_20_body">- 01 июня 2016 года в 11.00 часов по адресу: ул. Пятницкое шоссе, д. 8 (дворовая площадка) пройдет праздничное мероприятие, посвящено Дню Защиты детей «Счастливое детство»;</text:p>
      <text:p text:style-name="Text_20_body">- 02 июня 2016 года в 18.00 часов по адресу: ул. Барышиха, д.29, корп. 1 (ГБОУ ЦО № 1944 стадион) пройдут веселые старты для детей, посвященные Дню Защиты детей;</text:p>
      <text:p text:style-name="Text_20_body">- 07 июля 2016 года в 16.00 часов по адресу: ул. Пятницкое шоссе, д.8 (дворовая площадка) пройдет семейный кулинарный поединок, посвященный Дню семьи, любви и верности;</text:p>
      <text:p text:style-name="Text_20_body">- 07 июля 2016 года в 15.00 часов по адресу: ул. Пятницкое шоссе, д.6, корп. 3, пройдет мастер-класс, посвященный Дню семьи, любви и верности.</text:p>
      <text:p text:style-name="Text_20_body"><text:line-break/></text:p>
      <text:p text:style-name="Text_20_body">Адрес страницы: <text:a xlink:type="simple" xlink:href="http://mitino.mos.ru/presscenter/important/detail/3058832.html" office:name=""><text:span text:style-name="Definition">http://mitino.mos.ru/presscenter/important/detail/3058832.html</text:span></text:a></text:p>
      <text:p text:style-name="Text_20_body"><text:a xlink:type="simple" xlink:href="http://mitino.mos.ru" office:name=""><text:span text:style-name="Definition">Управа района Мит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25T23:31:15Z</meta:creation-date>
    <dc:date>2023-07-25T23:31:15Z</dc:date>
  </office:meta>
</office:document-meta>
</file>