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дельный-сбор-отходов-в-митино"/>Раздельный сбор отходов в Митино<text:bookmark-end text:name="раздельный-сбор-отходов-в-митино"/></text:h>
      <text:p text:style-name="First_20_paragraph">27.07.2016</text:p>
      <text:p text:style-name="Text_20_body"><text:span text:style-name="T1">Раздельный сбор</text:span> — система, при которой люди разделяют мусор по видам (стекло, картон и бумага, металл, батарейки и лампочки, пластик) для удобства последующей сортировки. Главная цель раздельного сбора - извлечение вторичного сырья из отходов и переработка в готовую продукцию.При развитии раздельного сбора сокращается объем вывоза отходов на полигоны, что также способствует улучшению экологической обстановки.</text:p>
      <text:p text:style-name="Text_20_body"><text:span text:style-name="T1">ГБУ «Жилищник района Митино»</text:span> согласован адресный перечень контейнерных площадок для размещения пунктов приёма вторичных материальных ресурсов в районе Митино, стационарных металлических модулей с отверстиями для размещения вторичных материальных ресурсов.</text:p>
      <text:p text:style-name="Text_20_body">Вы можете выбрать удобную для вас точку, которая находится недалеко от дома:</text:p>
      <text:p text:style-name="Text_20_body"><text:span text:style-name="T1">- Волоцкой пер., д.7, корп.1;</text:span></text:p>
      <text:p text:style-name="Text_20_body"><text:span text:style-name="T1">- Барышиха ул., д.26;</text:span></text:p>
      <text:p text:style-name="Text_20_body"><text:span text:style-name="T1">- Митинская ул., д.19;</text:span></text:p>
      <text:p text:style-name="Text_20_body"><text:span text:style-name="T1">- Митинская ул., д.27;</text:span></text:p>
      <text:p text:style-name="Text_20_body"><text:span text:style-name="T1">- Пятницкое ш., д.13, корп.1;</text:span></text:p>
      <text:p text:style-name="Text_20_body"><text:span text:style-name="T1">- Пятницкое ш., д.31;</text:span></text:p>
      <text:p text:style-name="Text_20_body"><text:span text:style-name="T1">- Пятницкое ш., д.35;</text:span></text:p>
      <text:p text:style-name="Text_20_body"><text:span text:style-name="T1">- Пятницкое ш., д.42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3423576.html" office:name=""><text:span text:style-name="Definition">http://mitino.mos.ru/presscenter/important/detail/342357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9:52:01Z</meta:creation-date>
    <dc:date>2023-05-30T09:52:01Z</dc:date>
  </office:meta>
</office:document-meta>
</file>