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ртуальная-бомба-и-актуальная-тюрьма"/>Виртуальная бомба и актуальная тюрьма<text:bookmark-end text:name="виртуальная-бомба-и-актуальная-тюрьма"/></text:h>
      <text:p text:style-name="First_20_paragraph">22.09.2016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3797192.html" office:name=""><text:span text:style-name="Definition">http://mitino.mos.ru/presscenter/important/detail/379719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5:55Z</meta:creation-date>
    <dc:date>2023-07-25T23:25:55Z</dc:date>
  </office:meta>
</office:document-meta>
</file>