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гуу-правительства-москвы-продолжает-работу-по-оказанию-бесплатных-юридических-услуг-жителям-города-москвы"/>МГУУ Правительства Москвы продолжает работу по оказанию бесплатных юридических услуг жителям города Москвы<text:bookmark-end text:name="мгуу-правительства-москвы-продолжает-работу-по-оказанию-бесплатных-юридических-услуг-жителям-города-москвы"/></text:h>
      <text:p text:style-name="First_20_paragraph">18.10.2016</text:p>
      <text:p text:style-name="Text_20_body">Московский городской университет управления Правительства Москвы продолжает работу по оказанию бесплатных юридических услуг жителям города Москвы. Консультирование по всем юридическим вопросам проводят студенты старших курсов под руководством юристов-практиков. </text:p>
      <text:p text:style-name="Text_20_body">Место проведения: Город Москва, Сретенка ул., д.28</text:p>
      <text:p text:style-name="Text_20_body">Время проведения консультации: понедельник, четверг с 17.30 до 21.00 (строго по предварительной записи) </text:p>
      <text:p text:style-name="Text_20_body">Телефон для предварительной записи и справок: 8-49-5957-75-71( с 9.00 до 17.15 пон.-пятн.)</text:p>
      <text:p text:style-name="Text_20_body"><text:line-break/></text:p>
      <text:p text:style-name="Text_20_body">Адрес страницы: <text:a xlink:type="simple" xlink:href="http://mitino.mos.ru/presscenter/important/detail/3985568.html" office:name=""><text:span text:style-name="Definition">http://mitino.mos.ru/presscenter/important/detail/3985568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18:59Z</meta:creation-date>
    <dc:date>2023-07-25T23:18:59Z</dc:date>
  </office:meta>
</office:document-meta>
</file>