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2016-года-пройдет-второй-форум-школьного-добровольчества"/>14 декабря 2016 года пройдет Второй форум школьного добровольчества<text:bookmark-end text:name="декабря-2016-года-пройдет-второй-форум-школьного-добровольчества"/></text:h>
      <text:p text:style-name="First_20_paragraph">24.11.2016</text:p>
      <text:p text:style-name="Text_20_body"><text:line-break/></text:p>
      <text:p text:style-name="Text_20_body">Адрес страницы: <text:a xlink:type="simple" xlink:href="http://mitino.mos.ru/presscenter/important/detail/4274943.html" office:name=""><text:span text:style-name="Definition">http://mitino.mos.ru/presscenter/important/detail/427494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4T01:27:11Z</meta:creation-date>
    <dc:date>2023-06-04T01:27:11Z</dc:date>
  </office:meta>
</office:document-meta>
</file>