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ое-бюджетное-учреждение-спортивно-досуговый-центр-фортуна-приглашает-в-секции"/>Государственное бюджетное учреждение Спортивно-досуговый центр «Фортуна» приглашает в секции<text:bookmark-end text:name="государственное-бюджетное-учреждение-спортивно-досуговый-центр-фортуна-приглашает-в-секции"/></text:h>
      <text:p text:style-name="First_20_paragraph">24.11.2016</text:p>
      <text:p text:style-name="Text_20_body"><text:span text:style-name="T1">Государственное бюджетное учреждение Спортивно-досуговый центр «Фортуна»</text:span></text:p>
      <text:p text:style-name="Text_20_body"><text:span text:style-name="T2">Приглашает в секцию "Игротека"</text:span></text:p>
      <text:p text:style-name="Text_20_body">детей и взрослых по адресу: ул. Митинская, д.43</text:p>
      <text:p text:style-name="Text_20_body">В клубе Вы сможете научиться играть в дартс, новус, шахматы, жульбак.</text:p>
      <text:p text:style-name="Text_20_body">Обучиться играть в спортивную игру - жульбак у инструктора по спорту</text:p>
      <text:p text:style-name="Text_20_body"><text:span text:style-name="T1">Красноперовой Светланы Александровны, которая</text:span></text:p>
      <text:p text:style-name="Text_20_body">является лауреатом премии Специальной Олимпиады «Тренер года 2013», имеет большой опыт организации и проведения различных мероприятий, также готовит спортсменов к соревнованиям.</text:p>
      <text:p text:style-name="Text_20_body"><text:span text:style-name="T2">Приглашает в секцию "Спортивное ориентирование"</text:span></text:p>
      <text:p text:style-name="Text_20_body"><text:bookmark-start text:name="id_708"/>Спортивное ориентирование - необычный вид спорта, доступный людям любого возраста и физической подготовленности. Навыки ориентирования есть у каждого. Спортивное ориентирование решает две главные задачи: вырабатывает навыки ориентации на незнакомой местности, в общении с природой укрепляет здоровье спортсменов, совершенствует их личные качества.<text:bookmark-end text:name="id_708"/></text:p>
      <text:p text:style-name="Text_20_body"><text:span text:style-name="T1">Тренировки по ориентированию научат:</text:span></text:p>
      <text:p text:style-name="Text_20_body">-поощрять активный образ жизни;</text:p>
      <text:p text:style-name="Text_20_body">-удовлетворять потребность в физической и умственной деятельности;</text:p>
      <text:p text:style-name="Text_20_body">- понимать карту и познакомить с использованием ее в различных условиях;</text:p>
      <text:p text:style-name="Text_20_body">-научить детей общаться с природой, воспринимать ее как элемент отдыха и как часть окружающей среды, требующей к себе бережного отношения;</text:p>
      <text:p text:style-name="Text_20_body">-развивать в детях творческое начало и социальное самосознание.</text:p>
      <text:p text:style-name="Text_20_body">Занятия будут проходить в Ландшафтном парке района Митино.</text:p>
      <text:p text:style-name="Text_20_body">Инструктор по спорту – <text:span text:style-name="T1">Калугин Андрей Викторович</text:span>, за все время своей работы воспитал 2-х мастеров спорта и 6 кандидатов в мастера спорта по спортивному ориентированию.</text:p>
      <text:p text:style-name="Text_20_body"><text:span text:style-name="T1">На все кружки, студии и секции открыта запись на сайте pgu.mos.ru и</text:span></text:p>
      <text:p text:style-name="Text_20_body"><text:span text:style-name="T1">по адресу ул. Пятницкое шоссе, д. 6 , корп. 3, справки по телефону:</text:span></text:p>
      <text:p text:style-name="Text_20_body"><text:span text:style-name="T1">8 (495) 759-60-00</text:span></text:p>
      <text:p text:style-name="Text_20_body"><text:line-break/></text:p>
      <text:p text:style-name="Text_20_body">Адрес страницы: <text:a xlink:type="simple" xlink:href="http://mitino.mos.ru/presscenter/important/detail/4277344.html" office:name=""><text:span text:style-name="Definition">http://mitino.mos.ru/presscenter/important/detail/427734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22Z</meta:creation-date>
    <dc:date>2023-07-25T23:23:22Z</dc:date>
  </office:meta>
</office:document-meta>
</file>