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ивно-досуговый-центр-фортуна-приглашает-на-праздничное-мероприятие-дед-мороз-к-нам-мчится"/>Спортивно-досуговый центр "Фортуна" приглашает на праздничное мероприятие "Дед Мороз к нам мчится"<text:bookmark-end text:name="спортивно-досуговый-центр-фортуна-приглашает-на-праздничное-мероприятие-дед-мороз-к-нам-мчится"/></text:h>
      <text:p text:style-name="First_20_paragraph">07.12.2016</text:p>
      <text:p text:style-name="Text_20_body"><text:line-break/></text:p>
      <text:p text:style-name="Text_20_body">Адрес страницы: <text:a xlink:type="simple" xlink:href="http://mitino.mos.ru/presscenter/important/detail/4377181.html" office:name=""><text:span text:style-name="Definition">http://mitino.mos.ru/presscenter/important/detail/4377181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2T06:26:15Z</meta:creation-date>
    <dc:date>2023-06-02T06:26:15Z</dc:date>
  </office:meta>
</office:document-meta>
</file>