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ыжня-россии-пройдет-в-северном-тушине-11-февраля"/>«Лыжня России» пройдет в Северном Тушине 11 февраля<text:bookmark-end text:name="лыжня-россии-пройдет-в-северном-тушине-11-февраля"/></text:h>
      <text:p text:style-name="First_20_paragraph">03.02.2017</text:p>
      <text:p text:style-name="Text_20_body">11 февраля на лыжной трассе физкультурно-оздоровительного комплекса «Лазурный» на улице Вилиса Лациса, 26, пройдёт первенство СЗАО Всероссийской массовой лыжной гонки «Лыжня России». Приглашаются все желающие.</text:p>
      <text:p text:style-name="Text_20_body">Участникам предстоит преодолеть дистанции 5 и 10 км, в зависимости от возрастной группы. Регистрация и выдача стартовых номеров пройдёт 8, 9 и 10 февраля с 9.00 до 20.00 по адресу ул. Лодочная, 27 (тел. 8-499-493-08-38), а также в день проведения гонки с 12.00 до 13.45.</text:p>
      <text:p text:style-name="Text_20_body">При регистрации необходимо лично предоставить оригинал паспорта или свидетельства о рождении, справку о допуске <text:bookmark text:name="id__GoBack"/> врача и страховой полис.</text:p>
      <text:p text:style-name="Text_20_body">Начало соревнований – 14:00. Подробности по телефону: 8-495-493-01-80.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4849113.html" office:name=""><text:span text:style-name="Definition">http://mitino.mos.ru/presscenter/important/detail/4849113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2:18Z</meta:creation-date>
    <dc:date>2023-07-25T23:32:18Z</dc:date>
  </office:meta>
</office:document-meta>
</file>