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-поведению-при-возникновении-угрозы-совершения-террористической-акции"/>Памятка по поведению при возникновении угрозы совершения террористической акции<text:bookmark-end text:name="памятка-по-поведению-при-возникновении-угрозы-совершения-террористической-акции"/></text:h>
      <text:p text:style-name="First_20_paragraph">21.02.2017</text:p>
      <text:p text:style-name="Text_20_body"><text:span text:style-name="T1">Памятка</text:span></text:p>
      <text:p text:style-name="Text_20_body"><text:span text:style-name="T1">по поведению при возникновении угрозы совершения террористической акции</text:span></text:p>
      <text:p text:style-name="Text_20_body">Пожалуйста, изучите эту информацию! Позаботьтесь о том, чтобы с ней ознакомились члены Вашей семьи.</text:p>
      <text:p text:style-name="Text_20_body">Это важно знать всем: как защитить себя, уберечь свое здоровье и жизнь, спасти родных, близких и друзей в случае возникновения чрезвычайной ситуации.</text:p>
      <text:p text:style-name="Text_20_body">Если Вы обнаружили подозрительный предмет:</text:p>
      <text:p text:style-name="Text_20_body">В Вашем доме (подъезде, лифте, лестнице), а также в других общественных местах (улицах, площадях, скверах, вокзалах), совершая поездки в общественном транспорте, обращайте внимание на оставленные сумки, портфели, пакеты, свертки или другие бесхозные предметы, в которых могут находиться взрывные устройства. Если вы обнаружили забытую или бесхозную вещь — опросите людей, находящихся рядом. Постарайтесь установить, кому она принадлежит или кто ее мог оставить. Если хозяин не установлен, немедленно сообщите о найденном предмете: в первую очередь и в обязательном порядке сотрудникам спецслужб (МВД, ФСБ, МЧС), водителю (если предмет обнаружен в машине, автобусе, других видах транспорта), руководителю учреждения (если предмет обнаружен в учреждении).</text:p>
      <text:p text:style-name="Text_20_body">- зафиксируйте время обнаружения, постарайтесь принять меры к тому, чтобы люди отошли как можно дальше от нее;</text:p>
      <text:p text:style-name="Text_20_body">- не трогайте, не вскрывайте и не передвигайте находку, не позволяйте сделать это другим;</text:p>
      <text:p text:style-name="Text_20_body">- отойдите дальше, посоветуйте это сделать другим людям (при этом важно не создавать панику);</text:p>
      <text:p text:style-name="Text_20_body">- обязательно дождитесь прибытия сотрудников милиции (МЧС, ФСБ).</text:p>
      <text:p text:style-name="Text_20_body">Помните, что в качестве камуфляжа для взрывных устройств могут использоваться обычные сумки, пакеты, свертки, коробки, игрушки и т.п.</text:p>
      <text:p text:style-name="Text_20_body">Родители! Разъясните детям, что любой предмет, найденный на улице или в подъезде, может представлять опасность для жизни!</text:p>
      <text:p text:style-name="Text_20_body">Ради здоровья и жизни своей, родных и близких Вам людей, запомните эту информацию и по возможности старайтесь следовать рекомендациям.</text:p>
      <text:p text:style-name="Text_20_body">Обязательно информируйте правоохранительные органы о подозрительных лицах, предметах, транспортных средствах и обстоятельствах.</text:p>
      <text:p text:style-name="Text_20_body">Телефон МЧС: <text:span text:style-name="T1">101</text:span>; (495)637-22-22; с мобильного телефона <text:span text:style-name="T1">112</text:span></text:p>
      <text:p text:style-name="Text_20_body">Телефон дежурной части милиции: <text:span text:style-name="T1">102</text:span>, (495)751-62-02 (ОВД Митино)</text:p>
      <text:p text:style-name="Text_20_body">Телефон отдела УФСБ по СЗАО: (495)491-07-10</text:p>
      <text:p text:style-name="Text_20_body"><text:line-break/></text:p>
      <text:p text:style-name="Text_20_body">Адрес страницы: <text:a xlink:type="simple" xlink:href="http://mitino.mos.ru/presscenter/important/detail/5021565.html" office:name=""><text:span text:style-name="Definition">http://mitino.mos.ru/presscenter/important/detail/5021565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8:07Z</meta:creation-date>
    <dc:date>2023-07-25T23:18:07Z</dc:date>
  </office:meta>
</office:document-meta>
</file>