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юридические-консультации-от-московской-коллегии-адвокатов"/>Бесплатные юридические консультации от московской коллегии адвокатов<text:bookmark-end text:name="бесплатные-юридические-консультации-от-московской-коллегии-адвокатов"/></text:h>
      <text:p text:style-name="First_20_paragraph">19.04.2017</text:p>
      <text:p text:style-name="Text_20_body"><text:line-break/></text:p>
      <text:p text:style-name="Text_20_body">Адрес страницы: <text:a xlink:type="simple" xlink:href="http://mitino.mos.ru/presscenter/important/detail/5686078.html" office:name=""><text:span text:style-name="Definition">http://mitino.mos.ru/presscenter/important/detail/568607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6:39:21Z</meta:creation-date>
    <dc:date>2023-05-24T16:39:21Z</dc:date>
  </office:meta>
</office:document-meta>
</file>