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этапа-европейской-лиги-по-пляжному-футболу-27-июля--31-июля-2017-г.-г.москва"/>Программа этапа Европейской лиги по пляжному футболу 27 июля- 31 июля 2017 г., г.Москва<text:bookmark-end text:name="программа-этапа-европейской-лиги-по-пляжному-футболу-27-июля--31-июля-2017-г.-г.москва"/></text:h>
      <text:p text:style-name="First_20_paragraph">17.05.2017</text:p>
      <text:p text:style-name="Text_20_body"><text:line-break/></text:p>
      <text:p text:style-name="Text_20_body">Адрес страницы: <text:a xlink:type="simple" xlink:href="http://mitino.mos.ru/presscenter/important/detail/5966054.html" office:name=""><text:span text:style-name="Definition">http://mitino.mos.ru/presscenter/important/detail/596605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2:10Z</meta:creation-date>
    <dc:date>2023-07-25T23:32:10Z</dc:date>
  </office:meta>
</office:document-meta>
</file>