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третьего-этапа-чемпионата-по-пляжному-футболу-москва-1-6-августа-2017-года"/>Программа третьего этапа чемпионата по пляжному футболу Москва, 1-6 августа 2017 года<text:bookmark-end text:name="программа-третьего-этапа-чемпионата-по-пляжному-футболу-москва-1-6-августа-2017-года"/></text:h>
      <text:p text:style-name="First_20_paragraph">17.05.2017</text:p>
      <text:p text:style-name="Text_20_body"><text:line-break/></text:p>
      <text:p text:style-name="Text_20_body">Адрес страницы: <text:a xlink:type="simple" xlink:href="http://mitino.mos.ru/presscenter/important/detail/5966056.html" office:name=""><text:span text:style-name="Definition">http://mitino.mos.ru/presscenter/important/detail/596605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14Z</meta:creation-date>
    <dc:date>2023-07-25T23:32:14Z</dc:date>
  </office:meta>
</office:document-meta>
</file>