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дагогический-колледж-18-приглашает-на-обучение"/>Педагогический колледж №18 приглашает на обучение<text:bookmark-end text:name="педагогический-колледж-18-приглашает-на-обучение"/></text:h>
      <text:p text:style-name="First_20_paragraph">17.05.2017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5968019.html" office:name=""><text:span text:style-name="Definition">http://mitino.mos.ru/presscenter/important/detail/596801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01:53:51Z</meta:creation-date>
    <dc:date>2023-07-24T01:53:51Z</dc:date>
  </office:meta>
</office:document-meta>
</file>