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fo:font-style="italic" fo:font-weight="bold" style:font-style-asian="italic" style:font-style-complex="italic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оставление-бесплатных-путевок-для-отдыха-и-оздоровления-детей-льготных-категорий-в-2018-году"/>Предоставление бесплатных путевок для отдыха и оздоровления детей льготных категорий в 2018 году<text:bookmark-end text:name="предоставление-бесплатных-путевок-для-отдыха-и-оздоровления-детей-льготных-категорий-в-2018-году"/></text:h>
      <text:p text:style-name="First_20_paragraph">25.10.2017</text:p>
      <text:p text:style-name="Text_20_body"><text:span text:style-name="T1">Уважаемые москвичи!</text:span></text:p>
      <text:p text:style-name="Text_20_body"><text:span text:style-name="T2">Информируем о сроках проведения заявочной кампании на предоставление бесплатных путевок для отдыха и оздоровления детей льготных категорий в 2018 году.</text:span></text:p>
      <text:p text:style-name="Text_20_body"><text:span text:style-name="T2">Для вашего удобства период приема заявлений на предоставление бесплатных путевок для отдыха и оздоровления (I этап заявочной кампании) </text:span><text:span text:style-name="T1">увеличен до 39 календарных дней</text:span><text:span text:style-name="T2"> и будет осуществляться </text:span><text:span text:style-name="T1">с 10:00 часов 2 ноября до 23:59 часов 10 декабря 2017 г.</text:span></text:p>
      <text:p text:style-name="Text_20_body"><text:span text:style-name="T2">Ранний старт заявочной кампании позволит наиболее адресно удовлетворить потребности в организации безопасного и комфортного детского отдыха, своевременно спланировать отдых и оздоровление детей.</text:span></text:p>
      <text:p text:style-name="Text_20_body"><text:span text:style-name="T2">Возможность выбора конкретных организаций отдыха или сертификата на получение выплаты на самостоятельную организацию отдыха и оздоровления (II этап заявочной кампании) будет доступна </text:span></text:p>
      <text:p text:style-name="Text_20_body"/>
      <text:p text:style-name="Text_20_body"><text:span text:style-name="T1">с 7 по 21 февраля 2018 г.</text:span></text:p>
      <text:p text:style-name="Text_20_body"><text:span text:style-name="T2">Если вы являетесь родителем или иным законным представителем ребенка льготной категории, имеющего место жительства в городе Москве, вы можете подать заявление на предоставление бесплатной путевки для отдыха и оздоровления:</text:span></text:p>
      <text:p text:style-name="Text_20_body"><text:span text:style-name="T2">через Портал государственных и муниципальных услуг (функций) города Москвы</text:span> <text:a xlink:type="simple" xlink:href="https://www.mos.ru/" office:name=""><text:span text:style-name="Definition"><text:span text:style-name="T1">https://mos.ru</text:span></text:span></text:a> <text:span text:style-name="T2">(Портал Мэра);</text:span></text:p>
      <text:p text:style-name="Text_20_body"><text:span text:style-name="T2">при личном обращении в ГАУК "МОСГОРТУР" по адресу: переулок Огородная Слобода, д. 9, стр. 1, с 8:00 до 20:00, ежедневно (по предварительной электронной записи: через официальный сайт ГАУК "МОСГОРТУР" </text:span><text:span text:style-name="T3">https://mosgortur.ru</text:span><text:span text:style-name="T2"> или по телефону "горячей линии" </text:span><text:span text:style-name="T3">+7 (800) 301-17-70</text:span><text:span text:style-name="T2">).</text:span></text:p>
      <text:p text:style-name="Text_20_body"><text:span text:style-name="T1">Внимание!</text:span></text:p>
      <text:p text:style-name="Text_20_body"><text:span text:style-name="T2">Выбор конкретных организаций отдыха или сертификата на получение выплаты на самостоятельную организацию отдыха и оздоровления возможен только при условии своевременного участия в I этапе заявочной кампании.</text:span></text:p>
      <text:p text:style-name="Text_20_body"><text:span text:style-name="T2">С подробной информацией о порядке организации отдыха и оздоровления детей льготных категорий, имеющих место жительства в городе Москве, Вы можете ознакомиться на Портале Мэра </text:span><text:span text:style-name="T3">https://mos.ru/authority/documents/doc/36039220</text:span><text:span text:style-name="T2">,</text:span> <text:span text:style-name="T1">https://mos.ru/authority/ documents/doc/37183220</text:span> <text:span text:style-name="T2">(</text:span><text:span text:style-name="T1">постановление Правительства Москвы </text:span></text:p>
      <text:p text:style-name="Text_20_body"><text:span text:style-name="T1">от 22 февраля 2017 г. № 56-ПП «Об организации отдыха и оздоровления детей, находящихся в трудной жизненной ситуации»</text:span><text:span text:style-name="T2"> (в редакции постановления Правительства Москвы от 20 октября 2017 г. № 787-ПП)).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6937989.html" office:name=""><text:span text:style-name="Definition">http://mitino.mos.ru/presscenter/important/detail/693798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4:46Z</meta:creation-date>
    <dc:date>2023-07-25T23:24:46Z</dc:date>
  </office:meta>
</office:document-meta>
</file>