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вестка-заседания-7-совета-депутатов-муниципального-округа-митино-от-11-апреля-2018-года"/>ПОВЕСТКА заседания № 7 Совета депутатов муниципального округа Митино от 11 апреля 2018 года<text:bookmark-end text:name="повестка-заседания-7-совета-депутатов-муниципального-округа-митино-от-11-апреля-2018-года"/></text:h>
      <text:p text:style-name="First_20_paragraph">05.04.2018</text:p>
      <text:p text:style-name="Text_20_body"><text:span text:style-name="T1">ПОВЕСТКА заседания № 7</text:span></text:p>
      <text:p text:style-name="Text_20_body"><text:span text:style-name="T1">Совета депутатов муниципального округа Митино</text:span></text:p>
      <text:p text:style-name="Text_20_body"><text:span text:style-name="T1">от 11 апреля 2018 года</text:span></text:p>
      <text:p text:style-name="Text_20_body">- О проекте внесения изменения в правила землепользования и застройки города Москвы в отношении территории по адресу: с.Рождествено (кад. №№ 77:08:0002014:2339, 77:08:0002014:2365, 77:08:000000:3307, 77:08:0000000:3308), СЗАО.</text:p>
      <text:p text:style-name="Text_20_body">Докладчик: Живилин Вячеслав Владимирович - председатель Комиссии по развитию муниципального округа Митино.</text:p>
      <text:p text:style-name="Text_20_body">Содокладчик: Жуков Роман Владимирович – заместитель главы управы района Митино.</text:p>
      <text:p text:style-name="Text_20_body">- О согласовании / об отказе в согласовании проекта градостроительного плана земельного участка для размещения объекта религиозного назначения по адресу: Генерала Белобородова, напротив вл.32.</text:p>
      <text:p text:style-name="Text_20_body">Докладчик: Живилин Вячеслав Владимирович - председатель Комиссии по развитию муниципального округа Митино.</text:p>
      <text:p text:style-name="Text_20_body">Содокладчик: Жуков Роман Владимирович – заместитель главы управы района Митино.</text:p>
      <text:p text:style-name="Text_20_body"><text:span text:style-name="T2">- О согласовании направления средств стимулирования управы района Митино города Москвы на выполнение локально-реконструктивных мероприятий, направленных на повышение безопасности дорожного движения на объектах дорожного хозяйства района Митино в 2018 году.*</text:span></text:p>
      <text:p text:style-name="Text_20_body">Докладчик: Живилин Вячеслав Владимирович - председатель Комиссии по развитию муниципального округа Митино.</text:p>
      <text:p text:style-name="Text_20_body">- О проекте решения Совета депутатов муниципального округа Митино «Об исполнении бюджета муниципального округа Митино за 2017 год».</text:p>
      <text:p text:style-name="Text_20_body">Докладчик: Кононов Игорь Геннадьевич – глава муниципального округа Митино.</text:p>
      <text:p text:style-name="Text_20_body">Содокладчик: Чистякова Наталья Михайловна – председатель бюджетно-финансовой Комиссии.</text:p>
      <text:p text:style-name="Text_20_body">- О назначении публичных слушаний по проекту решения Совета депутатов муниципального округа Митино «Об исполнении бюджета муниципального округа Митино за 2017 год».</text:p>
      <text:p text:style-name="Text_20_body">Докладчик: Кононов Игорь Геннадьевич – глава муниципального округа Митино.</text:p>
      <text:p text:style-name="Text_20_body">Содокладчик: Чистякова Наталья Михайловна – председатель бюджетно-финансовой Комиссии.</text:p>
      <text:p text:style-name="Text_20_body">- О внесении изменений в Устав муниципального округа Митино.</text:p>
      <text:p text:style-name="Text_20_body">Докладчик: Кононов Игорь Геннадьевич - глава муниципального округа Митино.</text:p>
      <text:p text:style-name="Text_20_body">Содокладчик: Киселева Ольга Николаевна – председатель Комиссии по организационным, регламентным и социальным вопросам.</text:p>
      <text:p text:style-name="Text_20_body">Разное:</text:p>
      <text:p text:style-name="Text_20_body">- о графике проведения мониторинга работы ярмарки выходного дня по адресу: ул.Дубравная, вл.35 (Кононов И.Г.);</text:p>
      <text:p text:style-name="Text_20_body">- о распоряжении префектуры Северо-Западного административного округа города Москвы от 5 марта 2018 года № 51-рп (Кононов И.Г.);</text:p>
      <text:p text:style-name="Text_20_body">- о предоставлении сведений о доходах, расходах, имуществе и обязательствах имущественного характера за 2017 год (Кононов И.Г.).</text:p>
      <text:p text:style-name="Text_20_body"><text:span text:style-name="T2">*При соответствующем решении профильной Комиссии.</text:span></text:p>
      <text:p text:style-name="Text_20_body"><text:line-break/></text:p>
      <text:p text:style-name="Text_20_body">Адрес страницы: <text:a xlink:type="simple" xlink:href="http://mitino.mos.ru/presscenter/important/detail/7242419.html" office:name=""><text:span text:style-name="Definition">http://mitino.mos.ru/presscenter/important/detail/724241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43Z</meta:creation-date>
    <dc:date>2023-07-25T23:33:43Z</dc:date>
  </office:meta>
</office:document-meta>
</file>