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системе-мониторинга-движения-лекарственных-препаратов-от-производителя-до-конечного-потребителя"/>О системе мониторинга движения лекарственных препаратов от производителя до конечного потребителя<text:bookmark-end text:name="о-системе-мониторинга-движения-лекарственных-препаратов-от-производителя-до-конечного-потребителя"/></text:h>
      <text:p text:style-name="First_20_paragraph">11.04.2018</text:p>
      <text:p text:style-name="Text_20_body">Информируем медицинские и фармацевтические организации государственной и негосударственной формы собственности <text:span text:style-name="T1">о проводимом проекте «Внедрение автоматизированной системы мониторинга движения лекарственных препаратов от производителя до конечного потребителя для защиты населения от фальсифицированных лекарственных препаратов и оперативного выведения из оборота контрафактных и некачественных препаратов»</text:span> и о необходимости в кратчайшие сроки зарегистрироваться в «личном кабинете» в «Системе мониторинга движения лекарственных препаратов для медицинского применения» на сайте ФНС России в электронном сервисе «Маркировка товаров» (<text:a xlink:type="simple" xlink:href="http://mdlp.markirovka.nalog.ru/" office:name=""><text:span text:style-name="Definition">http://mdlp.markirovka.nalog.ru</text:span></text:a>) и проверке наличия адресов осуществления деятельности на сайте Федеральной информационной адресной системы (<text:a xlink:type="simple" xlink:href="http://fias.nalog.ru/" office:name=""><text:span text:style-name="Definition">http://fias.nalog.ru</text:span></text:a>).</text:p>
      <text:p text:style-name="Text_20_body">Информация о проводимом эксперименте по маркировке контрольными (идентификационными) знаками и мониторингу за оборотом отдельных видов лекарственных препаратов для медицинского применения размещена на официальном сайте Росздравнадзора в разделе «Система маркировки лекарственных препаратов (пилотный проект)» (<text:a xlink:type="simple" xlink:href="http://roszdravnadzor.ru/marking" office:name=""><text:span text:style-name="Definition">http://roszdravnadzor.ru/marking</text:span></text:a>) и официальном сайте ФНС России в разделе «Маркировка товаров» (<text:a xlink:type="simple" xlink:href="https://www.nalog.ru/rn77/taxation/labeling/med" office:name=""><text:span text:style-name="Definition">https://www.nalog.ru/rn77/taxation/labeling/med</text:span></text:a>), там же имеются методические рекомендации по активации «личного кабинета» в Систем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7256368.html" office:name=""><text:span text:style-name="Definition">http://mitino.mos.ru/presscenter/important/detail/725636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7:20Z</meta:creation-date>
    <dc:date>2023-07-25T23:17:20Z</dc:date>
  </office:meta>
</office:document-meta>
</file>