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де-пройдет-бессмертный-полк-в-москве-и-как-лучше-к-нему-подготовиться"/>Где пройдет "Бессмертный полк" в Москве и как лучше к нему подготовиться<text:bookmark-end text:name="где-пройдет-бессмертный-полк-в-москве-и-как-лучше-к-нему-подготовиться"/></text:h>
      <text:p text:style-name="First_20_paragraph">27.04.2018</text:p>
      <text:p text:style-name="Text_20_body">9 мая уже в седьмой раз состоится акция "Бессмертный полк". Во всем мире люди почтят память своих родных, воевавших на фронтах Второй мировой войны, пройдя с их фотографиями. По подсчетам организаторов, в Москве участие в шествии могут принять до миллиона человек.</text:p>
      <text:p text:style-name="Text_20_body">Впервые акция прошла 9 мая 2012 года в Томске по инициативе местных журналистов, тогда в колонне "Бессмертного полка" прошли более 6 тыс. человек. В 2017 году акция собрала на улицах Москвы 850 тыс. человек, что стало рекордом за всю историю мероприятия.</text:p>
      <text:p text:style-name="Text_20_body">В этом году "Бессмертный полк" в столице начнется там же, где и раньше, — возле метро "Динамо". Сбор участников — в 12:00. В 15:00 колонна начнет двигаться к Красной площади.</text:p>
      <text:p text:style-name="Text_20_body">По прогнозам синоптиков, на День Победы москвичей ждет ясная погода, а температура днем поднимется до 17–18°C. Однако кратковременные дожди не исключены, так что захватить зонт все-таки стоит.</text:p>
      <text:p text:style-name="Text_20_body"><text:line-break/></text:p>
      <text:p text:style-name="Text_20_body">Адрес страницы: <text:a xlink:type="simple" xlink:href="http://mitino.mos.ru/presscenter/important/detail/7298060.html" office:name=""><text:span text:style-name="Definition">http://mitino.mos.ru/presscenter/important/detail/7298060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32:42Z</meta:creation-date>
    <dc:date>2023-07-25T23:32:42Z</dc:date>
  </office:meta>
</office:document-meta>
</file>