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полнительный-набор-сотрудников-в-российский-государственный-архив-экономики"/>Дополнительный набор сотрудников в Российский государственный архив экономики<text:bookmark-end text:name="дополнительный-набор-сотрудников-в-российский-государственный-архив-экономики"/></text:h>
      <text:p text:style-name="First_20_paragraph">26.06.2018</text:p>
      <text:p text:style-name="Text_20_body"><text:line-break/></text:p>
      <text:p text:style-name="Text_20_body">ФКУ Российский государственный архив экономики приглашает на работу жителей, включая лиц, достигших пенсионного возраста.</text:p>
      <text:p text:style-name="Text_20_body"><text:line-break/></text:p>
      <text:p text:style-name="Text_20_body">РГАЭ хранит документы министерств, ведомств и учреждений союзного уровня по руководству экономикой, архивные фонды предприятий и организаций Российской Федерации.</text:p>
      <text:p text:style-name="Text_20_body"><text:line-break/></text:p>
      <text:p text:style-name="Text_20_body">Важной уставной функцией РГАЭ является исполнение социальноправовых запросов для Пенсионного фонда РФ и органов социальной защиты населения о подчинённости и переименовании организаций и предприятий, трудовом стаже граждан, их заработной плате, загранкомандировках, ведомственных поощрениях и т.д.</text:p>
      <text:p text:style-name="Text_20_body"><text:line-break/></text:p>
      <text:p text:style-name="Text_20_body">Архив находится по адресу: г. Москва, ул. Б. Пироговская, д.17 (ст. м. Фрунзенская). Тел. для справок (495) 580-87-54; 580-88-79.</text:p>
      <text:p text:style-name="Text_20_body"><text:line-break/></text:p>
      <text:p text:style-name="Text_20_body"><text:line-break/></text:p>
      <text:p text:style-name="Text_20_body">Адрес страницы: <text:a xlink:type="simple" xlink:href="http://mitino.mos.ru/presscenter/important/detail/7412989.html" office:name=""><text:span text:style-name="Definition">http://mitino.mos.ru/presscenter/important/detail/7412989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3:12Z</meta:creation-date>
    <dc:date>2023-07-25T23:33:12Z</dc:date>
  </office:meta>
</office:document-meta>
</file>