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лектродепо-митино-гуп-московский-метрополитен-приглашает-на-работу-по-следующим-профессиям"/>Электродепо «Митино» ГУП «Московский метрополитен» приглашает на работу по следующим профессиям<text:bookmark-end text:name="электродепо-митино-гуп-московский-метрополитен-приглашает-на-работу-по-следующим-профессиям"/></text:h>
      <text:p text:style-name="First_20_paragraph">04.07.2018</text:p>
      <text:p text:style-name="Text_20_body">1. Оператор станков с программным управлением 5 разряда</text:p>
      <text:p text:style-name="Text_20_body">2. Прессовщик колесных пар 5 разряда</text:p>
      <text:p text:style-name="Text_20_body">3. Маляр 4 разряда</text:p>
      <text:p text:style-name="Text_20_body">4. Дефектоскопист по магнитному и ультразвуковому контролю 5 разряда</text:p>
      <text:p text:style-name="Text_20_body">5. Электрослесарь по ремонту электрических машин 5 разряда</text:p>
      <text:p text:style-name="Text_20_body"><text:line-break/></text:p>
      <text:p text:style-name="Text_20_body">Справки по телефону: <text:span text:style-name="T1">тел: 8 (499) 321-65-74 (1-65-74) </text:span><text:span text:style-name="T1">Или по электронной почте : myagkova</text:span><text:a xlink:type="simple" xlink:href="mailto:-ea@mosmetro.ru" office:name=""><text:span text:style-name="Definition"><text:span text:style-name="T1">-ea@mosmetro.ru</text:span></text:span></text:a></text:p>
      <text:p text:style-name="Text_20_body"><text:line-break/></text:p>
      <text:p text:style-name="Text_20_body">Адрес страницы: <text:a xlink:type="simple" xlink:href="http://mitino.mos.ru/presscenter/important/detail/7429230.html" office:name=""><text:span text:style-name="Definition">http://mitino.mos.ru/presscenter/important/detail/742923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08Z</meta:creation-date>
    <dc:date>2023-07-25T23:33:08Z</dc:date>
  </office:meta>
</office:document-meta>
</file>