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лектродепо-митино-приглашает-на-работу-машинистов-электропоезда"/>Электродепо Митино приглашает на работу машинистов электропоезда<text:bookmark-end text:name="электродепо-митино-приглашает-на-работу-машинистов-электропоезда"/></text:h>
      <text:p text:style-name="First_20_paragraph">10.07.2018</text:p>
      <text:p text:style-name="Text_20_body"><text:line-break/></text:p>
      <text:p text:style-name="Text_20_body">Адрес страницы: <text:a xlink:type="simple" xlink:href="http://mitino.mos.ru/presscenter/important/detail/7440276.html" office:name=""><text:span text:style-name="Definition">http://mitino.mos.ru/presscenter/important/detail/744027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19:53:06Z</meta:creation-date>
    <dc:date>2023-05-21T19:53:06Z</dc:date>
  </office:meta>
</office:document-meta>
</file>