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йонный-конкурс-ялюблюмитино"/>Районный конкурс «#ЯЛюблюМитино»<text:bookmark-end text:name="районный-конкурс-ялюблюмитино"/></text:h>
      <text:p text:style-name="First_20_paragraph">16.07.2018</text:p>
      <text:p text:style-name="Text_20_body"><text:line-break/></text:p>
      <text:p text:style-name="Text_20_body"><text:span text:style-name="T1">УСЛОВИЯ ФОТОКОНКУРСА СМОТРИТЕ ТУТ</text:span><text:span text:style-name="T2">_</text:span> <text:a xlink:type="simple" xlink:href="/upload/medialibrary/94f/polozhenie-o-fotokonkurse.pdf" office:name="Положение о фотоконкурсе.pdf"><text:span text:style-name="Definition">Положение о фотоконкурсе.pdf</text:span></text:a></text:p>
      <text:p text:style-name="Text_20_body"><text:line-break/></text:p>
      <text:p text:style-name="Text_20_body">Адрес страницы: <text:a xlink:type="simple" xlink:href="http://mitino.mos.ru/presscenter/important/detail/7450634.html" office:name=""><text:span text:style-name="Definition">http://mitino.mos.ru/presscenter/important/detail/745063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13Z</meta:creation-date>
    <dc:date>2023-07-25T23:23:13Z</dc:date>
  </office:meta>
</office:document-meta>
</file>