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нное-предупреждение-о-неблагоприятных-метеорологических-явлениях"/>Экстренное предупреждение о неблагоприятных метеорологических явлениях<text:bookmark-end text:name="экстренное-предупреждение-о-неблагоприятных-метеорологических-явлениях"/></text:h>
      <text:p text:style-name="First_20_paragraph">20.07.2018</text:p>
      <text:p text:style-name="Text_20_body">Уважаемые жители! </text:p>
      <text:p text:style-name="Text_20_body">Сообщаем, что во второй половине дня 20 июля и ночью с 20-го на 21-е июля в Москве и Московской области ожидается сильный дождь, гроза, местами град, усиление ветра до 12-17 м/с.</text:p>
      <text:p text:style-name="Text_20_body">Будьте внимательны и осторожны, избегайте шатких конструкций, высоких деревьев и по возможности оставайтесь дома.</text:p>
      <text:p text:style-name="Text_20_body"><text:line-break/></text:p>
      <text:p text:style-name="Text_20_body">Адрес страницы: <text:a xlink:type="simple" xlink:href="http://mitino.mos.ru/presscenter/important/detail/7461690.html" office:name=""><text:span text:style-name="Definition">http://mitino.mos.ru/presscenter/important/detail/746169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55Z</meta:creation-date>
    <dc:date>2023-07-25T23:19:55Z</dc:date>
  </office:meta>
</office:document-meta>
</file>