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</office:automatic-styles>
  <office:body>
    <office:text>
      <text:h text:style-name="Heading_20_3" text:outline-level="3"><text:bookmark-start text:name="какие-документы-нужно-собрать-родителям-для-получения-бесплатной-путевки-на-оздоровление-и-отдых-для-своих-детей"/>Какие документы нужно собрать родителям для получения бесплатной путевки на оздоровление и отдых для своих детей?<text:bookmark-end text:name="какие-документы-нужно-собрать-родителям-для-получения-бесплатной-путевки-на-оздоровление-и-отдых-для-своих-детей"/></text:h>
      <text:p text:style-name="First_20_paragraph">01.08.2018</text:p>
      <text:p text:style-name="Text_20_body"><text:span text:style-name="T1">При подаче заявления через Портал mos.ru необходимо предоставить сведения о:</text:span></text:p>
      <text:list text:style-name="L1">
        <text:list-item>
          <text:p text:style-name="P1">документе, удостоверяющем личность заявителя: родителя, иного законного представителя, лица из числа детей сирот и детей, оставшихся без попечения родителей, доверенного лица (в случае подачи заявления доверенным лицом);</text:p>
        </text:list-item>
        <text:list-item>
          <text:p text:style-name="P1">документе, подтверждающем полномочий доверенного лица на совершение действий в период проведения заявочной кампании (в случае подачи заявления доверенным лицом), а именно нотариально заверенное согласие или доверенность;</text:p>
        </text:list-item>
        <text:list-item>
          <text:p text:style-name="P1">страховом номере обязательного пенсионного страхования (СНИЛС) родителей, иного законного представителя, лица из числа детей сирот и детей, оставшихся без попечения родителей, доверенного лица (в случае подачи заявления доверенным лицом);</text:p>
        </text:list-item>
        <text:list-item>
          <text:p text:style-name="P1">документе, удостоверяющем личность ребенка:</text:p>
          <text:list text:style-name="L2">
            <text:list-item>
              <text:p text:style-name="P2">для ребенка в возрасте до 14 лет – свидетельство о рождении ребенка или документе, подтверждающем факт рождения и регистрации ребенка (в случае рождения ребенка на территории иностранного государства);</text:p>
            </text:list-item>
            <text:list-item>
              <text:p text:style-name="P2">для ребенка, достигшего возраста 14 лет, – паспорте гражданина российской Федерации, паспорте гражданина иностранного государства (в случае наличия гражданства иностранного государства);</text:p>
            </text:list-item>
          </text:list>
        </text:list-item>
        <text:list-item>
          <text:p text:style-name="P1">документе, содержащем сведении о месте жительства ребенка, лица из числа детей-сирот и детей, оставшихся без попечения родителей в городе Москве;</text:p>
        </text:list-item>
        <text:list-item>
          <text:p text:style-name="P1">документе, подтверждающем полномочий заявителя, как родители или иного законного представителя;</text:p>
        </text:list-item>
        <text:list-item>
          <text:p text:style-name="P1">документе, подтверждающем наличие льготной категории у ребенка;</text:p>
        </text:list-item>
        <text:list-item>
          <text:p text:style-name="P1">СНИЛС ребенка;</text:p>
        </text:list-item>
        <text:list-item>
          <text:p text:style-name="P1">документе, удостоверяющем личность сопровождающего лица (для совместного выездного отдыха);</text:p>
        </text:list-item>
        <text:list-item>
          <text:p text:style-name="P1">СНИЛС сопровождающего (для совместного выездного отдыха);</text:p>
        </text:list-item>
        <text:list-item>
          <text:p text:style-name="P1">документе, подтверждающем полномочий сопровождающего (для совместного выездного отдыха если ребенка сопровождает доверенное лицо), а именно нотариально заверенные согласие или доверенность.</text:p>
        </text:list-item>
      </text:list>
      <text:p text:style-name="First_20_paragraph">При подаче заявления в офисе ГАУК «МОСГОРТУР» необходимо предоставить оригиналы вышеуказанных документов. Исключение составляет СНИЛС ребенка. Данный документ предоставляется в офис по желанию заявителя.</text:p>
      <text:p text:style-name="Text_20_body"><text:line-break/></text:p>
      <text:p text:style-name="Text_20_body"><text:span text:style-name="T1">При подаче заявления на предоставление бесплатной путевки для отдыха и оздоровления с помощью работника ГАУК «МОСГОРТУР» при личном обращении заявителя в ГАУК «МОСГОРТУР» заявителями представляются</text:span>:</text:p>
      <text:list text:style-name="L3">
        <text:list-item>
          <text:p text:style-name="P3">Документ, удостоверяющий личность родителя ребенка или иного законного представителя - опекуна, попечителя, приемного родителя, патронатного воспитателя ребенка.</text:p>
        </text:list-item>
        <text:list-item>
          <text:p text:style-name="P3">Документ, удостоверяющий личность доверенного лица на совершение действий в период проведения заявочной компании (в случае подачи заявления на предоставление бесплатной путевки для отдыха и оздоровления доверенным лицом на совершение действий в период проведения заявочной компании).</text:p>
        </text:list-item>
        <text:list-item>
          <text:p text:style-name="P3">Документ, удостоверяющий личность ребенка: для ребенка в возрасте до 14 лет - свидетельство о рождении ребенка или документ, подтверждающий факт рождения и регистрации ребенка, выданный в установленном порядке (в случае рождения ребенка на территории иностранного государства), для ребенка, достигшего возраста 14 лет, - паспорт гражданина Российской Федерации, паспорт гражданина иностранного государства (в случае наличия гражданства иностранного государства).</text:p>
        </text:list-item>
        <text:list-item>
          <text:p text:style-name="P3">Документ об отнесении ребенка, к одной из категорий детей, находящихся в трудной жизненной ситуации, об отнесении лица к категории лиц из числа детей-сирот и детей, оставшихся без попечения родителей.</text:p>
        </text:list-item>
        <text:list-item>
          <text:p text:style-name="P3">Документ, подтверждающий сведения о месте жительства ребенка, лица из числа детей-сирот и детей, оставшихся без попечения родителей, в городе Москве.</text:p>
        </text:list-item>
        <text:list-item>
          <text:p text:style-name="P3">Сведения документа, удостоверяющего личность доверенного лица для сопровождения во время отдыха и оздоровления (в случае организации совместного выездного отдыха и сопровождения ребенка доверенным лицом для сопровождения во время отдыха и оздоровления).</text:p>
        </text:list-item>
        <text:list-item>
          <text:p text:style-name="P3">Страховой номер обязательного пенсионного страхования (СНИЛС) родителя или законного представителя, лица из числа детей-сирот и детей, оставшихся без попечения родителей.</text:p>
        </text:list-item>
        <text:list-item>
          <text:p text:style-name="P3">Страховой номер обязательного пенсионного страхования (СНИЛС) доверенного лица на совершение действий в период проведения заявочной компании (в случае подачи заявления на предоставление бесплатной путевки для отдыха и оздоровления доверенным лицом на совершение действий в период проведения заявочной компании).</text:p>
        </text:list-item>
        <text:list-item>
          <text:p text:style-name="P3">Копия доверенности, подтверждающая полномочия доверенного лица на совершение действий в период проведения заявочной компании с предъявлением подлинника доверенности (в случае подачи заявления на предоставление бесплатной путевки для отдыха и оздоровления доверенным лицом на совершение действий в период проведения заявочной компании).</text:p>
        </text:list-item>
        <text:list-item>
          <text:p text:style-name="P3">Копия доверенности, подтверждающая полномочия доверенного лица для сопровождения во время отдыха и оздоровления с предъявлением подлинника доверенности (в случае организации совместного выездного отдыха и сопровождения ребенка доверенным лицом для сопровождения во время отдыха и оздоровления).</text:p>
        </text:list-item>
        <text:list-item>
          <text:p text:style-name="P3">Страховой номер обязательного пенсионного страхования (СНИЛС) ребенка (в случае подачи заявления на предоставление бесплатной путевки для отдыха и оздоровления с использованием Портала).</text:p>
        </text:list-item>
        <text:list-item>
          <text:p text:style-name="P3">Документы, подтверждающие полномочия заявителя из числа законных представителей - опекунов, попечителей, приемного родителя, патронатного воспитателя ребенка.</text:p>
        </text:list-item>
      </text:list>
      <text:p text:style-name="First_20_paragraph"><text:line-break/></text:p>
      <text:p text:style-name="Text_20_body">Адрес страницы: <text:a xlink:type="simple" xlink:href="http://mitino.mos.ru/presscenter/important/detail/7481744.html" office:name=""><text:span text:style-name="Definition">http://mitino.mos.ru/presscenter/important/detail/748174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1:11Z</meta:creation-date>
    <dc:date>2023-07-25T23:31:11Z</dc:date>
  </office:meta>
</office:document-meta>
</file>