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бщегородская-акция-памяти-свечи-беслана-посвященная-дню-солидарности-в-борьбе-с-терроризмом"/>Общегородская акция памяти «Свечи Беслана», посвященная Дню солидарности в борьбе с терроризмом<text:bookmark-end text:name="общегородская-акция-памяти-свечи-беслана-посвященная-дню-солидарности-в-борьбе-с-терроризмом"/></text:h>
      <text:p text:style-name="First_20_paragraph">26.08.2018</text:p>
      <text:p text:style-name="Text_20_body">Государственное бюджетное учреждение города Москвы Центр поддержки семьи и детства Северо-Западного административного округа города Москвы информирует, что <text:span text:style-name="T1">3 сентября 2018 года</text:span> состоится <text:span text:style-name="T1">Общегородская акция памяти «Свечи Беслана», посвященная Дню солидарности в борьбе с терроризмом.</text:span></text:p>
      <text:p text:style-name="Text_20_body"><text:line-break/></text:p>
      <text:p text:style-name="Text_20_body">Цель акции - сплочение людей вокруг трагедии в г. Беслане, развитие гражданской ответственности, стимулирование активного проявления гражданской позиции, солидарность и сочувствие жертвам терроризма, почтение памяти людей, которые отдали свои жизни, спасая заложников, а также профилактика проявлений экстремизма в молодежной среде.</text:p>
      <text:p text:style-name="Text_20_body"><text:line-break/></text:p>
      <text:p text:style-name="Text_20_body">Место проведения: на территории ТРЦ «Ладья» по адресу: Дубравная улица, дом 34/29 (ст. метро «Митино»).</text:p>
      <text:p text:style-name="Text_20_body"><text:line-break/></text:p>
      <text:p text:style-name="Text_20_body">Время встречи: 3 сентября 2018 года с 18.30 до 20.00 часов.</text:p>
      <text:p text:style-name="Text_20_body"><text:line-break/></text:p>
      <text:p text:style-name="Text_20_body">Время проведения акции: 3 сентября 2018 года с 19.00 до 20.00 часа.</text:p>
      <text:p text:style-name="Text_20_body"><text:line-break/></text:p>
      <text:p text:style-name="Text_20_body"><text:line-break/></text:p>
      <text:p text:style-name="Text_20_body">Адрес страницы: <text:a xlink:type="simple" xlink:href="http://mitino.mos.ru/presscenter/important/detail/7532678.html" office:name=""><text:span text:style-name="Definition">http://mitino.mos.ru/presscenter/important/detail/7532678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14:50Z</meta:creation-date>
    <dc:date>2023-07-25T23:14:50Z</dc:date>
  </office:meta>
</office:document-meta>
</file>