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це-вакцинация-от-гриппа-продлится-до-1-ноября"/>В столице вакцинация от гриппа продлится до 1 ноября<text:bookmark-end text:name="в-столице-вакцинация-от-гриппа-продлится-до-1-ноября"/></text:h>
      <text:p text:style-name="First_20_paragraph">26.09.2018</text:p>
      <text:p text:style-name="Text_20_body">Прививку от гриппа можно сделать в поликлиниках, а также в мобильных прививочных пунктах у станций метро, Московского центрального кольца, железнодорожных станций и в многофункциональных центрах (МФЦ). По согласованию с руководителем медицинской организации сотрудников предприятий могут прививать выездные бригады московских поликлиник непосредственно на рабочих местах.</text:p>
      <text:p text:style-name="Text_20_body">— Кампания против гриппа нацелена на то, чтобы обезопасить от этого заболевания максимальное количество жителей независимо от сферы деятельности, возраста или пола, — сказала и.о. главного государственного санитарного врача по СЗАО Анжела Санамян.</text:p>
      <text:p text:style-name="Text_20_body">По её словам, в поликлиники округа уже поступило несколько тысяч доз вакцин от гриппа для взрослых, поступают и детские вакцины.</text:p>
      <text:p text:style-name="Text_20_body"><text:span text:style-name="T1">Где привиться от гриппа в СЗАО</text:span></text:p>
      <text:p text:style-name="Text_20_body"><text:span text:style-name="T1">У станций метро</text:span></text:p>
      <text:p text:style-name="Text_20_body">«Планерная»: с 1 по 7 октября, с 15 по 21 октября;<text:line-break/>«Тушинская»: с 24 по 30 сентября, с 8 по 14 октября, с 22 по 28 октября. Часы работы: с понедельника по пятницу с 8.00 до 20.00, в субботу с 9.00 до 18.00, в воскресенье с 9.00 до 16.00.</text:p>
      <text:p text:style-name="Text_20_body"><text:span text:style-name="T1">В центрах госуслуг</text:span></text:p>
      <text:p text:style-name="Text_20_body">«Мои документы» Северное и Южное Тушино (ул. Василия Петушкова, 13, корп. 1); Строгино (Строгинский бул., 28); Хорошёво-Мневники (просп. Маршала Жукова, 35, корп. 1); Куркино (Новокуркинское ш., вл. 1); Митино (Новотушинский пр., 10). Часы работы: с понедельника по пятницу с 8.00 до 20.00, в субботу с 9.00 до 18.00, в воскресенье с 9.00 до 16.00.</text:p>
      <text:p text:style-name="Text_20_body"><text:span text:style-name="T1">В торговых центрах</text:span></text:p>
      <text:p text:style-name="Text_20_body">ТРК «Щука» (ул. Щукинская, 42); ТРЦ «Калейдоскоп» (ул. Сходненская, 56). Часы работы: в субботу и в воскресенье, в часы работы ТЦ. Прививку от гриппа в мобильных пунктах вакцинации можно сделать до 28 октября. Круглосуточная горячая линия по вопросам вакцинации: (495) 318-0011.</text:p>
      <text:p text:style-name="Text_20_body"><text:line-break/></text:p>
      <text:p text:style-name="Text_20_body">Адрес страницы: <text:a xlink:type="simple" xlink:href="http://mitino.mos.ru/presscenter/important/detail/7593773.html" office:name=""><text:span text:style-name="Definition">http://mitino.mos.ru/presscenter/important/detail/759377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7:17Z</meta:creation-date>
    <dc:date>2023-07-25T23:17:17Z</dc:date>
  </office:meta>
</office:document-meta>
</file>