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fo:font-weight="bold" style:font-style-asian="italic" style:font-style-complex="italic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ем-заявлений-на-предоставление-услуг-отдыха-и-оздоровления-будет-осуществляться-в-период-со-2-ноября-по-10-декабря"/>Прием заявлений на предоставление услуг отдыха и оздоровления будет осуществляться в период со 2 ноября по 10 декабря<text:bookmark-end text:name="прием-заявлений-на-предоставление-услуг-отдыха-и-оздоровления-будет-осуществляться-в-период-со-2-ноября-по-10-декабря"/></text:h>
      <text:p text:style-name="First_20_paragraph">06.11.2018</text:p>
      <text:p text:style-name="Text_20_body"><text:span text:style-name="T1">Уважаемые москвичи!</text:span></text:p>
      <text:p text:style-name="Text_20_body"><text:span text:style-name="T2">Информируем о порядке предоставления услуг отдыха и оздоровления детям льготных категорий в 2019 году.</text:span></text:p>
      <text:p text:style-name="Text_20_body"><text:span text:style-name="T2">Прием заявлений на предоставление в 2019 году услуг отдыха</text:span><text:line-break/><text:span text:style-name="T2">и оздоровления, в том числе сертификатов на получение выплаты</text:span><text:line-break/><text:span text:style-name="T2">на самостоятельную организацию отдыха и оздоровления (I этап заявочной кампании) будет осуществляться </text:span><text:span text:style-name="T1">с 10:00 часов 2 ноября до 23:59 часов</text:span><text:line-break/><text:span text:style-name="T1">10 декабря 2018 г.</text:span></text:p>
      <text:p text:style-name="Text_20_body"><text:span text:style-name="T2">Традиционно ранний старт заявочной кампании позволяет наиболее адресно удовлетворить потребности в организации безопасного</text:span><text:line-break/><text:span text:style-name="T2">и комфортного детского отдыха, своевременно спланировать отдых</text:span><text:line-break/><text:span text:style-name="T2">и оздоровление детей.</text:span></text:p>
      <text:p text:style-name="Text_20_body"><text:span text:style-name="T2">Возможность выбора конкретных организаций отдыха или сертификата на получение выплаты на самостоятельную организацию отдыха</text:span><text:line-break/><text:span text:style-name="T2">и оздоровления (II этап заявочной кампании) будет доступна</text:span><text:line-break/><text:span text:style-name="T1">с 7 по 21 февраля 2019 г.</text:span></text:p>
      <text:p text:style-name="Text_20_body"><text:span text:style-name="T2">Если вы являетесь родителем или иным законным представителем ребенка льготной категории, имеющего место жительства в городе Москве,</text:span><text:line-break/><text:span text:style-name="T2">вы можете подать заявление на предоставление услуг отдыха и оздоровления:</text:span></text:p>
      <text:p text:style-name="Text_20_body"><text:span text:style-name="T2">через Портал государственных и муниципальных услуг (функций) города Москвы</text:span> <text:a xlink:type="simple" xlink:href="https://www.mos.ru/" office:name=""><text:span text:style-name="Definition"><text:span text:style-name="T1">https://mos.ru</text:span></text:span></text:a> <text:span text:style-name="T2">(Портал Мэра);</text:span></text:p>
      <text:p text:style-name="Text_20_body"><text:span text:style-name="T2">при личном обращении в ГАУК "МОСГОРТУР" по адресу: переулок Огородная Слобода, д. 9, стр. 1, ежедневно с 8:00 до 20:00</text:span><text:line-break/><text:span text:style-name="T2">(по предварительной электронной записи через Портал Мэра</text:span> <text:a xlink:type="simple" xlink:href="https://www.mos.ru/" office:name=""><text:span text:style-name="Definition"><text:span text:style-name="T1">https://mos.ru</text:span></text:span></text:a><text:span text:style-name="T2">).</text:span></text:p>
      <text:p text:style-name="Text_20_body"><text:span text:style-name="T1">Внимание!</text:span></text:p>
      <text:p text:style-name="Text_20_body"><text:span text:style-name="T2">Выбор конкретных организаций отдыха или сертификата на получение выплаты на самостоятельную организацию отдыха и оздоровления возможен только при условии своевременного участия в I этапе заявочной кампании.</text:span></text:p>
      <text:p text:style-name="Text_20_body"><text:span text:style-name="T2">Сертификат на получение выплаты на самостоятельную организацию отдыха и оздоровления предоставляется только получателям ежемесячного пособия на ребенка в соответствии с Законом города Москвы от 3 ноября</text:span><text:line-break/><text:span text:style-name="T2">2004 г. № 67 "О ежемесячном пособии на ребенка".</text:span></text:p>
      <text:p text:style-name="Text_20_body"><text:span text:style-name="T2">С подробной информацией о порядке организации отдыха и оздоровления детей льготных категорий, имеющих место жительства в городе</text:span><text:line-break/><text:span text:style-name="T2">Москве, Вы можете ознакомиться на Портале Мэра </text:span><text:span text:style-name="T3">https://www.mos.ru/authority/documents/doc/36039220/</text:span><text:span text:style-name="T2"> (</text:span><text:span text:style-name="T1">постановление Правительства Москвы от 22 февраля 2017 г. № 56-ПП "Об организации отдыха и оздоровления детей, находящихся в трудной жизненной ситуации"</text:span><text:span text:style-name="T2"> (в редакции постановлений Правительства Москвы от 20 октября 2017 г. № 787-ПП, от 18 октября 2018 г. № 1287-ПП)).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7677990.html" office:name=""><text:span text:style-name="Definition">http://mitino.mos.ru/presscenter/important/detail/767799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1:02Z</meta:creation-date>
    <dc:date>2023-07-25T23:31:02Z</dc:date>
  </office:meta>
</office:document-meta>
</file>