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митино-планируется-открытие-фестивальной-площадки"/>В районе Митино планируется открытие Фестивальной площадки<text:bookmark-end text:name="в-районе-митино-планируется-открытие-фестивальной-площадки"/></text:h>
      <text:p text:style-name="First_20_paragraph">20.11.2018</text:p>
      <text:p text:style-name="Text_20_body"><text:span text:style-name="T1">«Московские сезоны»</text:span> — это яркие фестивали, конкурсы, спортивные события! Тематические ярмарки с уникальными товарами со всей России и из других стран, а также яркие инсталляции и арт-объекты от российских и зарубежных художников!</text:p>
      <text:p text:style-name="Text_20_body"><text:line-break/></text:p>
      <text:p text:style-name="Text_20_body">В районе Митино планируется к открытию своя фестивальная площадка на бульварной зоне напротив Митинской ул., д.31. В рамках проекта будут установлены интерактивные зоны с анимацией, фудкортами, сценой, каруселями и различными развлекательными мероприятиями.</text:p>
      <text:p text:style-name="Text_20_body"><text:line-break/></text:p>
      <text:p text:style-name="Text_20_body">Приводим примеры, как данные фестивальные площадки были реализованы в других районах Москвы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7709621.html" office:name=""><text:span text:style-name="Definition">http://mitino.mos.ru/presscenter/important/detail/770962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0:11Z</meta:creation-date>
    <dc:date>2023-07-25T23:30:11Z</dc:date>
  </office:meta>
</office:document-meta>
</file>