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мориально-патронатную-акцию-по-благоустройству-стелы-расположенной-на-улице-зенитчиков"/>Мемориально-патронатную акцию по благоустройству Стелы расположенной на улице Зенитчиков<text:bookmark-end text:name="мемориально-патронатную-акцию-по-благоустройству-стелы-расположенной-на-улице-зенитчиков"/></text:h>
      <text:p text:style-name="First_20_paragraph">05.12.2018</text:p>
      <text:p text:style-name="Text_20_body">4 декабря сотрудники библиотеки №237 провели Мемориально-патронатную акцию по благоустройству Стелы расположенной на улице Зенитчиков.</text:p>
      <text:p text:style-name="Text_20_body">Акция проводится ежегодно в преддверии Д<text:span text:style-name="T1">ня начала контрнаступления советских войск против немецко-фашистских войск в битве под Москвой (05.12.1941), Дня Героев Отечества (9 декабря).</text:span></text:p>
      <text:p text:style-name="Text_20_body">Сотрудники библиотеки очистили от снега Стелу и прилегающую территорию.</text:p>
      <text:p text:style-name="Text_20_body"><text:line-break/></text:p>
      <text:p text:style-name="Text_20_body">Адрес страницы: <text:a xlink:type="simple" xlink:href="http://mitino.mos.ru/presscenter/important/detail/7743346.html" office:name=""><text:span text:style-name="Definition">http://mitino.mos.ru/presscenter/important/detail/774334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6:43:20Z</meta:creation-date>
    <dc:date>2023-06-21T06:43:20Z</dc:date>
  </office:meta>
</office:document-meta>
</file>