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ая-электронная-услуга-на-портале-гос-услуг---запись-к-ветеринарному-врачу"/>Новая электронная услуга на портале гос услуг - "Запись к ветеринарному врачу"<text:bookmark-end text:name="новая-электронная-услуга-на-портале-гос-услуг---запись-к-ветеринарному-врачу"/></text:h>
      <text:p text:style-name="First_20_paragraph">11.12.2018</text:p>
      <text:p text:style-name="Text_20_body"><text:line-break/></text:p>
      <text:p text:style-name="Text_20_body">Адрес страницы: <text:a xlink:type="simple" xlink:href="http://mitino.mos.ru/presscenter/important/detail/7755154.html" office:name=""><text:span text:style-name="Definition">http://mitino.mos.ru/presscenter/important/detail/7755154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0:04:49Z</meta:creation-date>
    <dc:date>2023-07-25T20:04:49Z</dc:date>
  </office:meta>
</office:document-meta>
</file>