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огодняя-развлекательная-программа"/>НОВОГОДНЯЯ РАЗВЛЕКАТЕЛЬНАЯ ПРОГРАММА<text:bookmark-end text:name="новогодняя-развлекательная-программа"/></text:h>
      <text:p text:style-name="First_20_paragraph">24.12.2018</text:p>
      <text:p text:style-name="Text_20_body"><text:line-break/></text:p>
      <text:p text:style-name="Text_20_body">В воскресенье состоялось мероприятие посвященное Новому Году.<text:line-break/>Ребята из Молодёжной Палаты провели весёлые конкурсы, развлекательные мероприятия для детей, викторины, конкурсы с врученными потом подарками памятных призов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7787464.html" office:name=""><text:span text:style-name="Definition">http://mitino.mos.ru/presscenter/important/detail/778746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1:53Z</meta:creation-date>
    <dc:date>2023-07-25T23:21:53Z</dc:date>
  </office:meta>
</office:document-meta>
</file>